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​, melding Besluit activiteiten leefomgeving, Hurksestraat 23A​ 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Eindhoven​ maakt bekend dat er een melding ingevolge het Besluit activiteiten leefomgeving (Bal) is ontvangen.</text:p>
            <text:p text:style-name="common-al">Bedrijf: VDL Vastgoed B.V.</text:p>
            <text:p text:style-name="common-al">Locatie: Hurksestraat 23A​ te Eindhoven</text:p>
            <text:p text:style-name="common-al">Activiteit: Opslaan van oxiderende en verstikkende tot vloeistof verdichte gassen in een opslagtankVoor: Het plaatsen van een bovengrondse tank met een inhoud van 10.000 liter voor de opslag van stikstof bij een bestaand bedrijfspandDatum melding: 9 juli 2026DSO-verzoeknummer: 2026070901472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1733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376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733 </meta:user-defined>
    <dc:language>nl</dc:language>
    <meta:user-defined meta:name="OVERHEIDop.locatietype/OVERHEIDop.gebiedsmarkering">Adres</meta:user-defined>
    <meta:user-defined meta:name="DC.title">Gemeente Eindhoven​, melding Besluit activiteiten leefomgeving, Hurksestraat 23A​ te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64</meta:user-defined>
    <meta:user-defined meta:name="OVERHEIDop.GmbID/DC.identifier">gmb-2026-363764</meta:user-defined>
    <meta:user-defined meta:name="OVERHEIDop.versieInformatie"/>
  </office:meta>
</office:document-meta>
</file>