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Festival De Verwondering van 17-09-2026 tot en met 19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0-06-2026 een aanvraag voor een evenementenvergunning ontvangen. De aanvraag heeft zaaknummer 1698491.</text:p>
            <text:p text:style-name="common-al">De aanvraag gaat over:Naam evenement: Festival De VerwonderingDatum evenement: van 17-09-2026 tot en met 19-09-2026Locatie evenement: binnenstad van Gouda Activiteiten: Het is een 3-daags festival met podiumkunsten, livemuziek, straattheater, workshops, film, installaties, beeldende kunst, exposities en meer culturele activiteiten. 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Crisisbeheersing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37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556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Festival De Verwondering van 17-09-2026 tot en met 19-09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56</meta:user-defined>
    <meta:user-defined meta:name="OVERHEIDop.GmbID/DC.identifier">gmb-2026-363756</meta:user-defined>
    <meta:user-defined meta:name="OVERHEIDop.versieInformatie"/>
  </office:meta>
</office:document-meta>
</file>