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4-4-1-1">
      <style:table-column-properties style:rel-column-width="15*"/>
    </style:style>
    <style:style style:family="table-column" style:parent-style-name="colspec" style:name="id1-3-2-2-4-4-1-2">
      <style:table-column-properties style:rel-column-width="25*"/>
    </style:style>
    <style:style style:family="table-column" style:parent-style-name="colspec" style:name="id1-3-2-2-4-4-1-3">
      <style:table-column-properties style:rel-column-width="21*"/>
    </style:style>
    <style:style style:family="table-column" style:parent-style-name="colspec" style:name="id1-3-2-2-4-4-1-4">
      <style:table-column-properties style:rel-column-width="15*"/>
    </style:style>
    <style:style style:family="table-column" style:parent-style-name="colspec" style:name="id1-3-2-2-4-4-1-5">
      <style:table-column-properties style:rel-column-width="15*"/>
    </style:style>
    <text:list-style style:name="id1-3-2-2-4-4-1-6-4-1-1">
      <text:list-level-style-bullet text:bullet-char="•" text:level="1">
        <style:list-level-properties text:min-label-width="10mm"/>
      </text:list-level-style-bullet>
    </text:list-style>
    <text:list-style style:name="id1-3-2-2-4-4-1-6-4-1-1-1">
      <text:list-level-style-bullet text:bullet-char="•" text:level="1">
        <style:list-level-properties text:min-label-width="10mm"/>
      </text:list-level-style-bullet>
    </text:list-style>
    <text:list-style style:name="id1-3-2-2-4-4-1-6-4-2-1">
      <text:list-level-style-bullet text:bullet-char="•" text:level="1">
        <style:list-level-properties text:min-label-width="10mm"/>
      </text:list-level-style-bullet>
    </text:list-style>
    <text:list-style style:name="id1-3-2-2-4-4-1-6-4-2-1-1">
      <text:list-level-style-bullet text:bullet-char="•" text:level="1">
        <style:list-level-properties text:min-label-width="10mm"/>
      </text:list-level-style-bullet>
    </text:list-style>
    <text:list-style style:name="id1-3-2-2-4-4-1-6-5-1-1">
      <text:list-level-style-bullet text:bullet-char="•" text:level="1">
        <style:list-level-properties text:min-label-width="10mm"/>
      </text:list-level-style-bullet>
    </text:list-style>
    <text:list-style style:name="id1-3-2-2-4-4-1-6-5-1-1-1">
      <text:list-level-style-bullet text:bullet-char="•" text:level="1">
        <style:list-level-properties text:min-label-width="10mm"/>
      </text:list-level-style-bullet>
    </text:list-style>
    <text:list-style style:name="id1-3-2-2-4-4-1-6-5-2-1">
      <text:list-level-style-bullet text:bullet-char="•" text:level="1">
        <style:list-level-properties text:min-label-width="10mm"/>
      </text:list-level-style-bullet>
    </text:list-style>
    <text:list-style style:name="id1-3-2-2-4-4-1-6-5-2-1-1">
      <text:list-level-style-bullet text:bullet-char="•" text:level="1">
        <style:list-level-properties text:min-label-width="10mm"/>
      </text:list-level-style-bullet>
    </text:list-style>
    <text:list-style style:name="id1-3-2-2-4-4-1-6-6-1-1">
      <text:list-level-style-bullet text:bullet-char="•" text:level="1">
        <style:list-level-properties text:min-label-width="10mm"/>
      </text:list-level-style-bullet>
    </text:list-style>
    <text:list-style style:name="id1-3-2-2-4-4-1-6-6-1-1-1">
      <text:list-level-style-bullet text:bullet-char="•" text:level="1">
        <style:list-level-properties text:min-label-width="10mm"/>
      </text:list-level-style-bullet>
    </text:list-style>
    <text:list-style style:name="id1-3-2-2-4-4-1-6-6-2-1">
      <text:list-level-style-bullet text:bullet-char="•" text:level="1">
        <style:list-level-properties text:min-label-width="10mm"/>
      </text:list-level-style-bullet>
    </text:list-style>
    <text:list-style style:name="id1-3-2-2-4-4-1-6-6-2-1-1">
      <text:list-level-style-bullet text:bullet-char="•" text:level="1">
        <style:list-level-properties text:min-label-width="10mm"/>
      </text:list-level-style-bullet>
    </text:list-style>
    <text:list-style style:name="id1-3-2-2-4-4-1-6-9-1-1">
      <text:list-level-style-bullet text:bullet-char="•" text:level="1">
        <style:list-level-properties text:min-label-width="10mm"/>
      </text:list-level-style-bullet>
    </text:list-style>
    <text:list-style style:name="id1-3-2-2-4-4-1-6-9-1-1-1">
      <text:list-level-style-bullet text:bullet-char="•" text:level="1">
        <style:list-level-properties text:min-label-width="10mm"/>
      </text:list-level-style-bullet>
    </text:list-style>
    <text:list-style style:name="id1-3-2-2-4-4-1-6-9-2-1">
      <text:list-level-style-bullet text:bullet-char="•" text:level="1">
        <style:list-level-properties text:min-label-width="10mm"/>
      </text:list-level-style-bullet>
    </text:list-style>
    <text:list-style style:name="id1-3-2-2-4-4-1-6-9-2-1-1">
      <text:list-level-style-bullet text:bullet-char="•" text:level="1">
        <style:list-level-properties text:min-label-width="10mm"/>
      </text:list-level-style-bullet>
    </text:list-style>
    <text:list-style style:name="id1-3-2-2-4-4-1-6-10-1-1">
      <text:list-level-style-bullet text:bullet-char="•" text:level="1">
        <style:list-level-properties text:min-label-width="10mm"/>
      </text:list-level-style-bullet>
    </text:list-style>
    <text:list-style style:name="id1-3-2-2-4-4-1-6-10-1-1-1">
      <text:list-level-style-bullet text:bullet-char="•" text:level="1">
        <style:list-level-properties text:min-label-width="10mm"/>
      </text:list-level-style-bullet>
    </text:list-style>
    <text:list-style style:name="id1-3-2-2-4-4-1-6-10-2-1">
      <text:list-level-style-bullet text:bullet-char="•" text:level="1">
        <style:list-level-properties text:min-label-width="10mm"/>
      </text:list-level-style-bullet>
    </text:list-style>
    <text:list-style style:name="id1-3-2-2-4-4-1-6-10-2-1-1">
      <text:list-level-style-bullet text:bullet-char="•" text:level="1">
        <style:list-level-properties text:min-label-width="10mm"/>
      </text:list-level-style-bullet>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6-4-1-1">
      <style:table-column-properties style:rel-column-width="53*"/>
    </style:style>
    <style:style style:family="table-column" style:parent-style-name="colspec" style:name="id1-3-2-2-6-4-1-2">
      <style:table-column-properties style:rel-column-width="18*"/>
    </style:style>
    <style:style style:family="table-column" style:parent-style-name="colspec" style:name="id1-3-2-2-6-4-1-3">
      <style:table-column-properties style:rel-column-width="18*"/>
    </style:style>
    <text:list-style style:name="id1-3-2-2-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1-3">
      <text:list-level-style-bullet text:bullet-char="•" text:level="1">
        <style:list-level-properties text:min-label-width="10mm"/>
      </text:list-level-style-bullet>
    </text:list-style>
    <text:list-style style:name="id1-3-2-5-4-1-3-1">
      <text:list-level-style-bullet text:bullet-char="•" text:level="1">
        <style:list-level-properties text:min-label-width="10mm"/>
      </text:list-level-style-bullet>
    </text:list-style>
    <text:list-style style:name="id1-3-2-5-4-1-3-2">
      <text:list-level-style-bullet text:bullet-char="•" text:level="1">
        <style:list-level-properties text:min-label-width="10mm"/>
      </text:list-level-style-bullet>
    </text:list-style>
    <text:list-style style:name="id1-3-2-5-4-1-3-3">
      <text:list-level-style-bullet text:bullet-char="•" text:level="1">
        <style:list-level-properties text:min-label-width="10mm"/>
      </text:list-level-style-bullet>
    </text:list-style>
    <text:list-style style:name="id1-3-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Compensatieregeling betaalbare woningen Eemnes 2026 </text:p>
      <text:section text:name="regeling_id1-3-2" text:style-name="regeling">
        <text:section text:name="aanhef_id1-3-2-1" text:style-name="aanhef">
          <text:section text:name="preambule_id1-3-2-1-1" text:style-name="preambule">
            <text:p text:style-name="al">De raad van de gemeente Eemnes: </text:p>
            <text:p text:style-name="al"/>
            <text:p text:style-name="al">gelezen het voorstel van d.d. 16 juni 2026 van burgemeester en wethouders; </text:p>
            <text:p text:style-name="al"/>
            <text:p text:style-name="al">BESLUIT: </text:p>
            <text:p text:style-name="al">De compensatieregeling betaalbare woningen 2021 in te trekken, onder gelijktijdige vaststelling van de Compensatieregeling betaalbare woningen Eemnes 2026 en het mandateren van het college van B&amp;W tot het toepassen van de hardheidsclausule. </text:p>
          </text:section>
        </text:section>
        <text:section text:name="regeling-tekst_id1-3-2-2" text:style-name="regeling-tekst">
          <text:section text:name="artikel_id1-3-2-2-1" text:style-name="artikel">
            <text:p text:style-name="artikel_kop_titel"><text:span text:style-name="artikel_kop_label"/> <text:span text:style-name="artikel_kop_nr">1.</text:span> Aanleiding </text:p>
            <text:p text:style-name="al">De Woonvisie Eemnes 2024 - 20282 heeft als hoofddoelstelling: “Woningbouw en woonbeleid draagt positief bij aan de Eemnesser identiteit. ‘’Voor alle Eemnessers zijn er passende woningen.” Gelijktijdig wordt in de Woonvisie geconstateerd dat de woningvoorraad in het dorp eenzijdig is samengesteld en (vooral woningen in de duurdere segmenten), dat door de hoge woningprijzen de doorstroming stagneert en dat er behoefte is aan betaalbare woningen in de sociale huur, middenhuur en sociale koop. </text:p>
            <text:p text:style-name="al">Om tot een meer divers woningaanbod te komen, wil de gemeente de komende jaren meer regie voeren op wat er aan categorieën woningen in het dorp wordt gebouwd. Tweederde van de nieuwbouw moet worden gerealiseerd in het zogenaamde betaalbaar segment3 (uitdrukkelijk ook voor starters en senioren). Dit zijn sociale huurwoningen, middenhuurwoningen tot € 1.228,07 per maand en betaalbare koopwoningen tot een prijs van € 420.000,-. Voor elk project maken we hierover duidelijke, afdwingbare afspraken met corporaties en marktpartijen die in Eemnes willen bouwen. Met de onderhavige compensatieregeling beschikt de gemeente over een krachtig sturingsinstrument om aan dit beleid uitvoering te geven. De compensatieregeling betaalbare woningen 2026 vervangt de compensatieregeling betaalbare woningen Eemnes 2021. </text:p>
          </text:section>
          <text:section text:name="artikel_id1-3-2-2-2" text:style-name="artikel">
            <text:p text:style-name="artikel_kop_titel"><text:span text:style-name="artikel_kop_label"/> <text:span text:style-name="artikel_kop_nr">2.</text:span> Doel compensatieregeling </text:p>
            <text:p text:style-name="al">Het doel van de compensatieregeling komt nu onvoldoende duidelijk naar voren. De kern van de regeling is dat wanneer het op een specifieke locatie, bijvoorbeeld vanwege financiële haalbaarheid, niet mogelijk is om de gewenste aantallen sociale huur-, middenhuur- en betaalbare koopwoningen te realiseren, hiervoor compensatie plaatsvindt. Door een financiële bijdrage aan het compensatiefonds (zoals bedoeld in hoofdstuk 7) kan deze opgave elders binnen de gemeente alsnog worden gerealiseerd. </text:p>
            <text:p text:style-name="al">Overweeg daarom het doel van de regeling explicieter te beschrijven en al in deze inleidende bepaling een verwijzing op te nemen naar het compensatiefonds. Dat maakt duidelijk dat de regeling niet alleen ziet op het toestaan van afwijkingen van het kwalitatief kader, maar juist op het borgen dat de volkshuisvestelijke doelen van de gemeente per saldo worden gerealiseerd. </text:p>
          </text:section>
          <text:section text:name="artikel_id1-3-2-2-3" text:style-name="artikel">
            <text:p text:style-name="artikel_kop_titel"><text:span text:style-name="artikel_kop_label"/> <text:span text:style-name="artikel_kop_nr">3.</text:span> Reikwijdte </text:p>
            <text:p text:style-name="al">De compensatieregeling is van toepassing op alle nieuwe en zachte (woningbouw-)plannen met drie of meer woningen, waarvoor de gemeente per 1 januari 2026 nog geen besluit over een bestemmingswijziging of omgevingsvergunning heeft genomen. </text:p>
            <text:p text:style-name="al">Naast het beginsel dat nieuwbouwplannen moeten voldoen aan het kwalitatief kader uit de Woonvisie, kiest Eemnes er uitdrukkelijk voor om te sturen op realisatie van huurwoningen in de categorie 1 (sociale huur en sociale koop) en 2 (middeldure huur en koop in het lage segment) van het kwalitatief kader. Voor woningen in categorie 3 (middeldure koopwoningen tot aan de NHG-grens) geldt geen verplichting tot realisatie. De gemeente vindt het wel van belang dat deze categorie in de woningbouwprogrammering van het nieuwbouwplan wordt opgenomen. Dit wil de gemeente bereiken door de bouw van deze categorie te stimuleren in plaats van af te dwingen. Als wordt afgeweken van de woningverdeling van het kwalitatief kader ten voordele van categorie 3 woningen, dan hanteert de gemeente een aangepast compensatiebedrag. </text:p>
            <text:p text:style-name="al">Er geldt een compensatieplicht als het niet gerealiseerde aandeel van categorie 1 wordt vervangen door de realisatie van woningen in de categorie 2, 3 en 4. Daarnaast geldt er ook een compensatieplicht als het niet gerealiseerde aandeel van categorie 2 wordt vervangen door de realisatie van woningen in de categorie 3 en 4. </text:p>
            <text:p text:style-name="al">De nadruk van de compensatieregeling ligt op het betaalbare huursegment. De koopwoningen in categorie 1 en 2 zijn belangrijk voor de woningbouwdifferentiatie. Het College van B&amp;W kan in voorkomende gevallen toestaan dat de huurwoningen in categorie 1 en 2 worden vervangen door koopwoningen in dezelfde categorie zonder dat daarvoor een compensatieplicht bestaat. </text:p>
            <text:p text:style-name="al">Voor woningbouwprojecten waarvoor vóór 1 januari 2026 reeds schriftelijke afspraken, principemedewerking of planologische besluiten zijn genomen, blijft de Compensatieregeling betaalbare woningen 2021 van toepassing, tenzij partijen schriftelijk anders overeenkomen </text:p>
          </text:section>
          <text:section text:name="artikel_id1-3-2-2-4" text:style-name="artikel">
            <text:p text:style-name="artikel_kop_titel"><text:span text:style-name="artikel_kop_label"/> <text:span text:style-name="artikel_kop_nr">4.</text:span> Kwalitatief kader </text:p>
            <text:p text:style-name="al">Elk individueel nieuwbouwplan van drie woningen of meer moet in beginsel voldoen aan het onderstaande kwalitatieve kader. De Woonvisie 2024–2028 hanteert daarbij eveneens de regel dat bij nieuwbouw minimaal 40% van de woningen uit nultredenwoningen (levensloopbestendige woningen) moet bestaan. Deze eis maakt onderdeel uit van het kwalitatieve kader. </text:p>
            <text:p text:style-name="al"/>
            <text:section text:name="table_id1-3-2-2-4-4" text:style-name="table">
              <text:p text:style-name="table_top"/>
              <table:table table:style-name="tgroup">
                <table:table-column table:style-name="id1-3-2-2-4-4-1-1"/>
                <table:table-column table:style-name="id1-3-2-2-4-4-1-2"/>
                <table:table-column table:style-name="id1-3-2-2-4-4-1-3"/>
                <table:table-column table:style-name="id1-3-2-2-4-4-1-4"/>
                <table:table-column table:style-name="id1-3-2-2-4-4-1-5"/>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Segment</text:span> </text:p>
                  </table:table-cell>
                  <table:table-cell table:style-name="cell_frame_all" table:number-rows-spanned="1" table:number-columns-spanned="1">
                    <text:p text:style-name="table_al">
                      <text:span text:style-name="nadrukvet">Huur</text:span> </text:p>
                  </table:table-cell>
                  <table:table-cell table:style-name="cell_frame_all" table:number-rows-spanned="1" table:number-columns-spanned="1">
                    <text:p text:style-name="table_al">
                      <text:span text:style-name="nadrukvet">Koop </text:span> </text:p>
                  </table:table-cell>
                  <table:table-cell table:style-name="cell_frame_all" table:number-rows-spanned="1" table:number-columns-spanned="1">
                    <text:p text:style-name="table_al">
                      <text:span text:style-name="nadrukvet">% Nieuwbouw</text:span> </text:p>
                  </table:table-cell>
                </table:table-row>
                <table:table-row table:style-name="row">
                  <table:table-cell table:style-name="cell_frame_all" table:number-rows-spanned="1" table:number-columns-spanned="1">
                    <text:p text:style-name="table_al"> </text:p>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Cat. 1</text:span>
                    </text:p>
                  </table:table-cell>
                  <table:table-cell table:style-name="cell_frame_all" table:number-rows-spanned="1" table:number-columns-spanned="1">
                    <text:p text:style-name="table_al">
                      <text:span text:style-name="nadrukvet">Totaal sociale segment </text:span> </text:p>
                  </table:table-cell>
                  <table:table-cell table:style-name="cell_frame_all" table:number-rows-spanned="1" table:number-columns-spanned="1">
                    <text:p text:style-name="table_al">
                      <text:span text:style-name="nadrukvet">Tot aan € 932,93</text:span> </text:p>
                    <text:p text:style-name="table_al">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35%</text:span> </text:p>
                  </table:table-cell>
                </table:table-row>
                <table:table-row table:style-name="row">
                  <table:table-cell table:style-name="cell_frame_all" table:number-rows-spanned="1" table:number-columns-spanned="1">
                    <text:list text:style-name="id1-3-2-2-4-4-1-6-4-1-1">
                      <text:list-item text:style-override="id1-3-2-2-4-4-1-6-4-1-1-1">
                        <text:number>•</text:number>
                        <text:p text:style-name="table_al">
                          <text:span text:style-name="nadrukvet">Cat. 1a</text:span> </text:p>
                      </text:list-item>
                    </text:list>
                  </table:table-cell>
                  <table:table-cell table:style-name="cell_frame_all" table:number-rows-spanned="1" table:number-columns-spanned="1">
                    <text:list text:style-name="id1-3-2-2-4-4-1-6-4-2-1">
                      <text:list-item text:style-override="id1-3-2-2-4-4-1-6-4-2-1-1">
                        <text:number>•</text:number>
                        <text:p text:style-name="table_al">
                          <text:span text:style-name="nadrukvet">Sociale huur tot eerste aftoppingsgrens </text:span> </text:p>
                      </text:list-item>
                    </text:list>
                  </table:table-cell>
                  <table:table-cell table:style-name="cell_frame_all" table:number-rows-spanned="1" table:number-columns-spanned="1">
                    <text:p text:style-name="table_al">
                      <text:span text:style-name="nadrukvet">Tot aan € 713,02</text:span> </text:p>
                    <text:p text:style-name="table_al">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20%</text:span> </text:p>
                  </table:table-cell>
                </table:table-row>
                <table:table-row table:style-name="row">
                  <table:table-cell table:style-name="cell_frame_all" table:number-rows-spanned="1" table:number-columns-spanned="1">
                    <text:list text:style-name="id1-3-2-2-4-4-1-6-5-1-1">
                      <text:list-item text:style-override="id1-3-2-2-4-4-1-6-5-1-1-1">
                        <text:number>•</text:number>
                        <text:p text:style-name="table_al">
                          <text:span text:style-name="nadrukvet">Cat. 1b</text:span> </text:p>
                      </text:list-item>
                    </text:list>
                  </table:table-cell>
                  <table:table-cell table:style-name="cell_frame_all" table:number-rows-spanned="1" table:number-columns-spanned="1">
                    <text:list text:style-name="id1-3-2-2-4-4-1-6-5-2-1">
                      <text:list-item text:style-override="id1-3-2-2-4-4-1-6-5-2-1-1">
                        <text:number>•</text:number>
                        <text:p text:style-name="table_al">
                          <text:span text:style-name="nadrukvet">Sociale huur vanaf eerste aftoppingsgrens </text:span> </text:p>
                      </text:list-item>
                    </text:list>
                  </table:table-cell>
                  <table:table-cell table:style-name="cell_frame_all" table:number-rows-spanned="1" table:number-columns-spanned="1">
                    <text:p text:style-name="table_al">
                      <text:span text:style-name="nadrukvet">€ 713,02 tot € 932,93</text:span> </text:p>
                    <text:p text:style-name="table_al">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10%</text:span> </text:p>
                  </table:table-cell>
                </table:table-row>
                <table:table-row table:style-name="row">
                  <table:table-cell table:style-name="cell_frame_all" table:number-rows-spanned="1" table:number-columns-spanned="1">
                    <text:list text:style-name="id1-3-2-2-4-4-1-6-6-1-1">
                      <text:list-item text:style-override="id1-3-2-2-4-4-1-6-6-1-1-1">
                        <text:number>•</text:number>
                        <text:p text:style-name="table_al">
                          <text:span text:style-name="nadrukvet">Cat. 1c</text:span> </text:p>
                      </text:list-item>
                    </text:list>
                  </table:table-cell>
                  <table:table-cell table:style-name="cell_frame_all" table:number-rows-spanned="1" table:number-columns-spanned="1">
                    <text:list text:style-name="id1-3-2-2-4-4-1-6-6-2-1">
                      <text:list-item text:style-override="id1-3-2-2-4-4-1-6-6-2-1-1">
                        <text:number>•</text:number>
                        <text:p text:style-name="table_al">
                          <text:span text:style-name="nadrukvet">Sociale koop</text:span> </text:p>
                      </text:list-item>
                    </text:list>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Tot aan € 270.000,-</text:span> </text:p>
                  </table:table-cell>
                  <table:table-cell table:style-name="cell_frame_all" table:number-rows-spanned="1" table:number-columns-spanned="1">
                    <text:p text:style-name="table_al">
                      <text:span text:style-name="nadrukvet">5%</text:span> </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Cat. 2</text:span>
                    </text:p>
                  </table:table-cell>
                  <table:table-cell table:style-name="cell_frame_all" table:number-rows-spanned="1" table:number-columns-spanned="1">
                    <text:p text:style-name="table_al">
                      <text:span text:style-name="nadrukvet">Totaal middensegment </text:span> </text:p>
                    <text:p text:style-name="table_al"> </text:p>
                  </table:table-cell>
                  <table:table-cell table:style-name="cell_frame_all" table:number-rows-spanned="1" table:number-columns-spanned="1">
                    <text:p text:style-name="table_al">
                      <text:span text:style-name="nadrukvet">€ 932,93 tot aan 1.228,07</text:span> </text:p>
                    <text:p text:style-name="table_al"> </text:p>
                  </table:table-cell>
                  <table:table-cell table:style-name="cell_frame_all" table:number-rows-spanned="1" table:number-columns-spanned="1">
                    <text:p text:style-name="table_al">
                      <text:span text:style-name="nadrukvet">Tot aan € 420.000,-</text:span> </text:p>
                    <text:p text:style-name="table_al"> </text:p>
                  </table:table-cell>
                  <table:table-cell table:style-name="cell_frame_all" table:number-rows-spanned="1" table:number-columns-spanned="1">
                    <text:p text:style-name="table_al">
                      <text:span text:style-name="nadrukvet">31%</text:span> </text:p>
                  </table:table-cell>
                </table:table-row>
                <table:table-row table:style-name="row">
                  <table:table-cell table:style-name="cell_frame_all" table:number-rows-spanned="1" table:number-columns-spanned="1">
                    <text:list text:style-name="id1-3-2-2-4-4-1-6-9-1-1">
                      <text:list-item text:style-override="id1-3-2-2-4-4-1-6-9-1-1-1">
                        <text:number>•</text:number>
                        <text:p text:style-name="table_al">
                          <text:span text:style-name="nadrukvet">Cat. 2a</text:span> </text:p>
                      </text:list-item>
                    </text:list>
                  </table:table-cell>
                  <table:table-cell table:style-name="cell_frame_all" table:number-rows-spanned="1" table:number-columns-spanned="1">
                    <text:list text:style-name="id1-3-2-2-4-4-1-6-9-2-1">
                      <text:list-item text:style-override="id1-3-2-2-4-4-1-6-9-2-1-1">
                        <text:number>•</text:number>
                        <text:p text:style-name="table_al">
                          <text:span text:style-name="nadrukvet">Middeldure huur</text:span> </text:p>
                      </text:list-item>
                    </text:list>
                    <text:p text:style-name="table_al"> </text:p>
                  </table:table-cell>
                  <table:table-cell table:style-name="cell_frame_all" table:number-rows-spanned="1" table:number-columns-spanned="1">
                    <text:p text:style-name="table_al">
                      <text:span text:style-name="nadrukvet">€ 932,93 tot € 1.228,07</text:span> </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10%</text:span> </text:p>
                  </table:table-cell>
                </table:table-row>
                <table:table-row table:style-name="row">
                  <table:table-cell table:style-name="cell_frame_all" table:number-rows-spanned="1" table:number-columns-spanned="1">
                    <text:list text:style-name="id1-3-2-2-4-4-1-6-10-1-1">
                      <text:list-item text:style-override="id1-3-2-2-4-4-1-6-10-1-1-1">
                        <text:number>•</text:number>
                        <text:p text:style-name="table_al">
                          <text:span text:style-name="nadrukvet">Cat. 2b</text:span> </text:p>
                      </text:list-item>
                    </text:list>
                  </table:table-cell>
                  <table:table-cell table:style-name="cell_frame_all" table:number-rows-spanned="1" table:number-columns-spanned="1">
                    <text:list text:style-name="id1-3-2-2-4-4-1-6-10-2-1">
                      <text:list-item text:style-override="id1-3-2-2-4-4-1-6-10-2-1-1">
                        <text:number>•</text:number>
                        <text:p text:style-name="table_al">
                          <text:span text:style-name="nadrukvet">Betaalbare koop in het lage segment</text:span> </text:p>
                      </text:list-item>
                    </text:list>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Van € 270.000,- tot aan € 420.000,- </text:span> </text:p>
                    <text:p text:style-name="table_al"> </text:p>
                  </table:table-cell>
                  <table:table-cell table:style-name="cell_frame_all" table:number-rows-spanned="1" table:number-columns-spanned="1">
                    <text:p text:style-name="table_al">
                      <text:span text:style-name="nadrukvet">21%</text:span> </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Cat. 3</text:span>
                    </text:p>
                  </table:table-cell>
                  <table:table-cell table:style-name="cell_frame_all" table:number-rows-spanned="1" table:number-columns-spanned="1">
                    <text:p text:style-name="table_al">
                      <text:span text:style-name="nadrukvet">Middeldure koop tot aan de NHG-grens</text:span> </text:p>
                    <text:p text:style-name="table_al"> </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span text:style-name="nadrukvet">Van € 420.000,- tot € 470.000,-</text:span> </text:p>
                    <text:p text:style-name="table_al"> </text:p>
                  </table:table-cell>
                  <table:table-cell table:style-name="cell_frame_all" table:number-rows-spanned="1" table:number-columns-spanned="1">
                    <text:p text:style-name="table_al">
                      <text:span text:style-name="nadrukvet">4%</text:span> </text:p>
                  </table:table-cell>
                </table:table-row>
                <table:table-row table:style-name="row">
                  <table:table-cell table:style-name="cell_frame_all" table:number-rows-spanned="1" table:number-columns-spanned="1">
                    <text:p text:style-name="table_al"> </text:p>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span text:style-name="nadrukvet">Cat. 4</text:span>
                    </text:p>
                  </table:table-cell>
                  <table:table-cell table:style-name="cell_frame_all" table:number-rows-spanned="1" table:number-columns-spanned="1">
                    <text:p text:style-name="table_al">
                      <text:span text:style-name="nadrukvet">Vrije sector koop</text:span> </text:p>
                    <text:p text:style-name="table_al"> </text:p>
                    <text:p text:style-name="table_al"> </text:p>
                  </table:table-cell>
                  <table:table-cell table:style-name="cell_frame_all" table:number-rows-spanned="1" table:number-columns-spanned="1">
                    <text:p text:style-name="table_al">
                      <text:span text:style-name="nadrukvet">Vanaf € 1.228,07</text:span> </text:p>
                    <text:p text:style-name="table_al"> </text:p>
                  </table:table-cell>
                  <table:table-cell table:style-name="cell_frame_all" table:number-rows-spanned="1" table:number-columns-spanned="1">
                    <text:p text:style-name="table_al">
                      <text:span text:style-name="nadrukvet">Vanaf € 470.000,-</text:span> </text:p>
                    <text:p text:style-name="table_al"> </text:p>
                  </table:table-cell>
                  <table:table-cell table:style-name="cell_frame_all" table:number-rows-spanned="1" table:number-columns-spanned="1">
                    <text:p text:style-name="table_al">
                      <text:span text:style-name="nadrukvet">30%</text:span> </text:p>
                  </table:table-cell>
                </table:table-row>
                <table:table-row table:style-name="row">
                  <table:table-cell table:style-name="cell_frame_all" table:number-rows-spanned="1" table:number-columns-spanned="4">
                    <text:p text:style-name="table_al"> </text:p>
                    <text:p text:style-name="table_al">
                      <text:span text:style-name="nadrukvet">Aandeel levensloopgeschikt/nultreden</text:span> </text:p>
                  </table:table-cell>
                  <table:table-cell table:style-name="cell_frame_all" table:number-rows-spanned="1" table:number-columns-spanned="1">
                    <text:p text:style-name="table_al"> </text:p>
                    <text:p text:style-name="table_al">
                      <text:span text:style-name="nadrukvet">40%</text:span> </text:p>
                  </table:table-cell>
                </table:table-row>
                <table:table-row table:style-name="row">
                  <table:table-cell table:style-name="cell_frame_all" table:number-rows-spanned="1" table:number-columns-spanned="5">
                    <text:p text:style-name="table_al"> </text:p>
                    <text:p text:style-name="table_al">
                      <text:span text:style-name="nadrukvet">*     Alle bedragen zijn prijspeil 2026 en exclusief servicekosten</text:span> </text:p>
                    <text:p text:style-name="table_al">
                      <text:span text:style-name="nadrukvet">**   De percentages van categorie 2a en 2b zijn uitwisselbaar.</text:span> </text:p>
                    <text:p text:style-name="table_al">
                      <text:span text:style-name="nadrukvet">*** Realisatie van meer categorie 1 en categorie 2 is mogelijk zonder ontheffing</text:span> </text:p>
                    <text:p text:style-name="table_al"> </text:p>
                  </table:table-cell>
                </table:table-row>
              </table:table>
              <text:p text:style-name="table_bottom"/>
            </text:section>
            <text:p text:style-name="al"/>
            <text:p text:style-name="al">Indien bij een woningbouwplan het aantal niet deelbaar is conform het kwalitatief kader als bedoeld in vorengenoemde tabel, geldt als uitgangspunt een afronding die leidt tot een evenwichtig woningbouwprogramma binnen de doelstelling van de Woonvisie. Het College beoordeelt en stemt in of sprake is van een evenwichtig woningbouwprogramma. </text:p>
          </text:section>
          <text:section text:name="artikel_id1-3-2-2-5" text:style-name="artikel">
            <text:p text:style-name="artikel_kop_titel"><text:span text:style-name="artikel_kop_label"/> <text:span text:style-name="artikel_kop_nr">5.</text:span> Afwijking van het kwalitatief kader </text:p>
            <text:p text:style-name="al">Denkbaar is dat uit de ruimtelijke, stedenbouwkundige en/of planologische toets een gemotiveerde grondslag voortvloeit die een afwijking van het kwalitatief kader rechtvaardigt. Het College van B&amp;W is alsdan bevoegd om voor het specifieke nieuwbouwplan een afwijkende verdeling van het kwalitatief kader te besluiten (zowel voor de woningverdeling als de 40% nultredenwoning). Afwijken kan dus uitsluitend op basis van een besluit van College van B&amp;W. Het besluit is met redenen omkleed en wordt door College van B&amp;W genomen voorafgaand aan de start van de planologische procedure. Aan de afwijking van de woningverdeling van het kwalitatief kader kunnen compensatiemaatregelen worden opgelegd. </text:p>
            <text:p text:style-name="al">De afspraken tussen de gemeente en de initiatiefnemer over de medewerking aan het woningbouwplan en de daaruit voortvloeiende verplichtingen worden vastgelegd in een anterieure overeenkomst. Deze overeenkomst wordt door beide partijen ondertekend voorafgaand aan het besluit van het College van B&amp;W over de medewerking aan een wijziging van het juridisch-planologische regime ten behoeve van het woningbouwplan </text:p>
          </text:section>
          <text:section text:name="artikel_id1-3-2-2-6" text:style-name="artikel">
            <text:p text:style-name="artikel_kop_titel"><text:span text:style-name="artikel_kop_label"/> <text:span text:style-name="artikel_kop_nr">6.</text:span> Compensatiemaatregelen </text:p>
            <text:p text:style-name="al">Het College van B&amp;W werkt alleen mee aan een afwijking van het kwalitatief kader als de initiatiefnemer bereid is om te voldoen aan de met deze afwijking samenhangende en opgelegde compensatiemaatregelen. Hierbij heeft de initiatiefnemer de keuze in de navolgende compensatiemaatregelen: </text:p>
            <text:list text:style-name="id1-3-2-2-6-3">
              <text:list-item text:style-override="id1-3-2-2-6-3-1">
                <text:number>1.</text:number>
                <text:p text:style-name="al">Het niet gerealiseerde aandeel van categorie 1 en/of 2 wordt fysiek op een andere locatie binnen de gemeente gecompenseerd. De gemeente verlangt van de initiatiefnemer om acceptabele en geschikte alternatieven voor te dragen. Het staat de gemeente vrij om aan de initiatiefnemer locaties en projecten aan te dragen. </text:p>
                <text:p text:style-name="al">In een op te stellen anterieure overeenkomst wordt de fysieke compensatie en de hieraan verbonden voorwaarden vastgelegd. De gemeente behoudt zich het recht voor om een locatie of voorstel voor fysieke compensatie te weigeren. De weigeringsgronden zullen met redenen worden omkleed. Voor de fysieke compensatie geldt als uitgangspunt dat het aandeel woningen in categorie 1 en/of 2 op een andere locatie wordt gerealiseerd, zodat op die andere locatie, naast de op grond van het kwalitatief kader te realiseren woningen in categorie 1 en/of 2, ook de nog te compenseren woningen in deze categorieën worden gebouwd. </text:p>
              </text:list-item>
              <text:list-item text:style-override="id1-3-2-2-6-3-2">
                <text:number>2.</text:number>
                <text:p text:style-name="al">De initiatiefnemer levert een financiële bijdrage aan het Compensatiefonds voor de niet gerealiseerde woningen in categorie 1 en/of 2 in het betreffende nieuwbouwplan. Hoe hoog de bijdrage is, hangt van af van het aantal woningen dat niet in categorie 1 en/of 2 wordt gerealiseerd en het programma in categorie 3 en 4 wat daarvoor in de plaats komt. De hoogte van de financiële bijdrage is gerelateerd aan het verschil in grondwaarde. Dit verschil is genormeerd. Voor elk niet gerealiseerde woning in categorie 1 en/of 2 is een afkoopsom verschuldigd overeenkomstig onderstaande tabel. </text:p>
              </text:list-item>
            </text:list>
            <text:section text:name="table_id1-3-2-2-6-4" text:style-name="table">
              <text:p text:style-name="table_top"/>
              <table:table table:style-name="tgroup">
                <table:table-column table:style-name="id1-3-2-2-6-4-1-1"/>
                <table:table-column table:style-name="id1-3-2-2-6-4-1-2"/>
                <table:table-column table:style-name="id1-3-2-2-6-4-1-3"/>
                <table:table-row table:style-name="row">
                  <table:table-cell table:style-name="cell_frame_all" table:number-rows-spanned="1" table:number-columns-spanned="1">
                    <text:p text:style-name="table_al">
                      <text:span text:style-name="nadrukvet">Financiële bijdrage</text:spa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 </text:p>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Per categorie 1 woning die vervangen is door een categorie </text:p>
                  </table:table-cell>
                  <table:table-cell table:style-name="cell_frame_all" table:number-rows-spanned="1" table:number-columns-spanned="1">
                    <text:p text:style-name="table_al">2 woning </text:p>
                  </table:table-cell>
                  <table:table-cell table:style-name="cell_frame_all" table:number-rows-spanned="1" table:number-columns-spanned="1">
                    <text:p text:style-name="table_al">38.000 </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3 woning </text:p>
                  </table:table-cell>
                  <table:table-cell table:style-name="cell_frame_all" table:number-rows-spanned="1" table:number-columns-spanned="1">
                    <text:p text:style-name="table_al">69.000 </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4 woning </text:p>
                  </table:table-cell>
                  <table:table-cell table:style-name="cell_frame_all" table:number-rows-spanned="1" table:number-columns-spanned="1">
                    <text:p text:style-name="table_al">132.000 </text:p>
                  </table:table-cell>
                </table:table-row>
                <table:table-row table:style-name="row">
                  <table:table-cell table:style-name="cell_frame_all" table:number-rows-spanned="1" table:number-columns-spanned="1">
                    <text:p text:style-name="table_al"> </text:p>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row table:style-name="row">
                  <table:table-cell table:style-name="cell_frame_all" table:number-rows-spanned="1" table:number-columns-spanned="1">
                    <text:p text:style-name="table_al">per categorie 2 woning die vervangen is door een categorie </text:p>
                  </table:table-cell>
                  <table:table-cell table:style-name="cell_frame_all" table:number-rows-spanned="1" table:number-columns-spanned="1">
                    <text:p text:style-name="table_al">3 woning </text:p>
                  </table:table-cell>
                  <table:table-cell table:style-name="cell_frame_all" table:number-rows-spanned="1" table:number-columns-spanned="1">
                    <text:p text:style-name="table_al">32.000 </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4 woning </text:p>
                  </table:table-cell>
                  <table:table-cell table:style-name="cell_frame_all" table:number-rows-spanned="1" table:number-columns-spanned="1">
                    <text:p text:style-name="table_al">94.000 </text:p>
                  </table:table-cell>
                </table:table-row>
                <table:table-row table:style-name="row">
                  <table:table-cell table:style-name="cell_frame_all" table:number-rows-spanned="1" table:number-columns-spanned="1">
                    <text:p text:style-name="table_al"> </text:p>
                    <text:p text:style-name="table_al"/>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
              <text:p text:style-name="table_bottom"/>
            </text:section>
            <text:p text:style-name="al"/>
            <text:p text:style-name="al">De bedragen per woning en de categorieën zoals onder artikel 4 aangegeven en de daarbij horende bedragen worden jaarlijks per 1 januari geïndexeerd conform de definities in bijlage 3.</text:p>
            <text:p text:style-name="al">In bijlage 1 zijn de voorwaarden opgenomen die zijn verbonden aan de compensatiemaatregelen. </text:p>
          </text:section>
          <text:section text:name="artikel_id1-3-2-2-7" text:style-name="artikel">
            <text:p text:style-name="artikel_kop_titel"><text:span text:style-name="artikel_kop_label"/> <text:span text:style-name="artikel_kop_nr">7.</text:span> Subsidie betaalbare huurwoningen </text:p>
            <text:p text:style-name="al">De gemeente beschikt over een Compensatiefonds. Met dit Compensatiefonds heeft de gemeente een middel om te stimuleren dat het aantal betaalbare huurwoningen in de gemeente wordt vergroot. Het Compensatiefonds kan dus worden ingezet om de realisatie van betaalbare huurwoningen binnen de gemeente te bevorderen. </text:p>
            <text:p text:style-name="al">Het Compensatiefonds is concreet beschikbaar in de navolgende gevallen: </text:p>
            <text:p text:style-name="al"/>
            <text:list text:style-name="id1-3-2-2-7-5">
              <text:list-item text:style-override="id1-3-2-2-7-5-1">
                <text:number>1.</text:number>
                <text:p text:style-name="al">Indien een privaat initiatief meer huurwoningen in categorie 1 en 2 van het kwalitatief kader realiseert dan het verplichte aandeel van het kwalitatief kader en hierdoor een door de initiatiefnemer onderbouwde onrendabele top in de grondexploitatie ontstaat, mits deze extra woningen niet worden gerealiseerd in het kader van fysieke compensatie voor een andere locatie waar woningen in categorie 1 en/of 2 niet of in onvoldoende mate zijn gerealiseerd. </text:p>
              </text:list-item>
              <text:list-item text:style-override="id1-3-2-2-7-5-2">
                <text:number>2.</text:number>
                <text:p text:style-name="al">Indien een gemeentelijke grondexploitatie meer huurwoningen in categorie 1 en 2 van het kwalitatief kader realiseert dan het verplichte aandeel van het kwalitatief kader en hierdoor een verliesgevende grondexploitatie ontstaat, mits deze extra woningen niet worden gerealiseerd in het kader van fysieke compensatie voor een andere locatie waar woningen in categorie 1 en/of 2 niet of in onvoldoende mate zijn gerealiseerd. Koopwoningen in de categorie 1 en 2 van het kwalitatief kader komen niet in aanmerking voor een bijdrage uit het Compensatiefonds. Dit segment kan zonder onrendabele top op de markt worden gezet.</text:p>
                <text:p text:style-name="al">De hoogte van de subsidie voor de bouw van huurwoningen in de categorie 1 en 2 bedraagt maximaal 50% van de grondprijs met betrekking tot de extra te realiseren woningen in categorie 1 en 2 met een maximum van € 25.000,- per woning.</text:p>
              </text:list-item>
            </text:list>
            <text:p text:style-name="al">De hoogte van de subsidie voor de bouw van huurwoningen in de categorie 1 en 2 bedraagt maximaal 50% van de grondprijs met betrekking tot de extra te realiseren woningen in categorie 1 en 2 met een maximum van € 25.000,- per woning. </text:p>
            <text:p text:style-name="al">Het maximumbedrag van € 25.000,- per woning wordt jaarlijks per 1 januari geïndexeerd overeenkomstig de Consumentenprijsindex (CPI) alle huishoudens, zoals gepubliceerd door het Centraal Bureau voor de Statistiek (CBS), waarbij prijspeil 2026 als basis geldt </text:p>
            <text:p text:style-name="al">In bijlage 2 zijn de subsidievoorwaarden opgenomen. Het College van B&amp;W besluit of een bijdrage uit het compensatiefonds wordt toegekend aan een initiatiefnemer. </text:p>
          </text:section>
          <text:section text:name="artikel_id1-3-2-2-8" text:style-name="artikel">
            <text:p text:style-name="artikel_kop_titel"><text:span text:style-name="artikel_kop_label"/> <text:span text:style-name="artikel_kop_nr">8.</text:span> Bevoegdheid van het College van B&amp;W </text:p>
            <text:p text:style-name="al">Het College van B&amp;W is bevoegd tot: </text:p>
            <text:list text:style-name="id1-3-2-2-8-3">
              <text:list-item text:style-override="id1-3-2-2-8-3-1">
                <text:number>1.</text:number>
                <text:p text:style-name="al">het toepassen van de Compensatieregeling door gemotiveerd te besluiten tot afwijking van de woningverdeling van het kwalitatief kader; </text:p>
              </text:list-item>
              <text:list-item text:style-override="id1-3-2-2-8-3-2">
                <text:number>2.</text:number>
                <text:p text:style-name="al">het opleggen van de compensatiemaatregelen indien in het nieuwbouwplan wordt afgeweken van het kwalitatief kader; </text:p>
              </text:list-item>
              <text:list-item text:style-override="id1-3-2-2-8-3-3">
                <text:number>3.</text:number>
                <text:p text:style-name="al">het afwijken van het kwalitatief kader in een concreet bouwplan zonder compenserende maatregelen op te leggen; </text:p>
              </text:list-item>
              <text:list-item text:style-override="id1-3-2-2-8-3-4">
                <text:number>4.</text:number>
                <text:p text:style-name="al">het toekennen van een bijdrage uit de Compensatiefonds als bedoeld in hoofdstuk 7; </text:p>
              </text:list-item>
              <text:list-item text:style-override="id1-3-2-2-8-3-5">
                <text:number>5.</text:number>
                <text:p text:style-name="al">het aanpassen van deze Compensatieregeling in geval zich onvoorziene omstandigheden voordoen die een onverwijlde aanpassing van dit beleid behoeven; </text:p>
              </text:list-item>
              <text:list-item text:style-override="id1-3-2-2-8-3-6">
                <text:number>6.</text:number>
                <text:p text:style-name="al">het gemotiveerd toepassen van een hardheidsclausule, nadat de raadscommissie vooraf in de gelegenheid is gesteld haar wensen en bedenkingen kenbaar te maken.</text:p>
              </text:list-item>
            </text:list>
          </text:section>
          <text:section text:name="artikel_id1-3-2-2-9" text:style-name="artikel">
            <text:p text:style-name="artikel_kop_titel"><text:span text:style-name="artikel_kop_label"/> <text:span text:style-name="artikel_kop_nr">9.</text:span> Hardheidsclausule </text:p>
            <text:p text:style-name="al">Indien de toepassing van de compensatieregeling leidt tot een gemotiveerde onbillijkheid, is het College van B&amp;W bevoegd om af te zien van één of meer uitgangspunten van dit beleid, nadat de raadscommissie vooraf in de gelegenheid is gesteld haar wensen en bedenkingen kenbaar te maken. </text:p>
          </text:section>
        </text:section>
        <text:section text:name="regeling-sluiting_id1-3-2-3" text:style-name="regeling-sluiting">
          <text:section text:name="ondertekening_id1-3-2-3-1">
            <text:p><text:span text:style-name="functie">Vastgesteld door de raad in zijn openbare vergadering van 29 juni 2026 </text:span></text:p>
          </text:section>
          <text:section text:name="ondertekening_id1-3-2-3-2">
            <text:p><text:span text:style-name="functie"/></text:p>
            <text:p><text:span text:style-name="functie">mw. A.H. de Graaff-Gerrits </text:span></text:p>
            <text:p><text:span text:style-name="functie">griffier </text:span></text:p>
          </text:section>
          <text:section text:name="ondertekening_id1-3-2-3-3">
            <text:p><text:span text:style-name="functie"/></text:p>
            <text:p><text:span text:style-name="functie">dhr R. van Benthem RA </text:span></text:p>
            <text:p><text:span text:style-name="functie">voorzitter</text:span></text:p>
          </text:section>
        </text:section>
        <text:section text:name="bijlage_id1-3-2-4" text:style-name="bijlage">
          <text:p text:style-name="bijlage_top"/>
          <text:p text:style-name="hoofdstuk_kop"><text:span text:style-name="label">Bijlage</text:span> <text:span text:style-name="nr">1</text:span> Randvoorwaarden compensatiemaatregelen </text:p>
          <text:p text:style-name="al"/>
          <text:p text:style-name="al">Aan de compensatiemaatregelen zijn onderstaande voorwaarden verbonden: </text:p>
          <text:list text:style-name="id1-3-2-4-4">
            <text:list-item text:style-override="id1-3-2-4-4-1">
              <text:number>1.</text:number>
              <text:p text:style-name="al">Een nieuwbouwplan van drie woningen of meer moet voldoen aan de woningverdeling van het kwalitatief kader. </text:p>
            </text:list-item>
            <text:list-item text:style-override="id1-3-2-4-4-2">
              <text:number>2.</text:number>
              <text:p text:style-name="al">Een initiatiefnemer kan uitsluitend afwijken van de woningverdeling overeenkomstig het kwalitatief kader indien het College van B&amp;W hiertoe expliciet besluit. </text:p>
            </text:list-item>
            <text:list-item text:style-override="id1-3-2-4-4-3">
              <text:number>3.</text:number>
              <text:p text:style-name="al">De afweging ten behoeve van de stedenbouwkundige invulling en het woningbouwprogramma van het nieuwbouwplan geschiedt niet op basis van de compensatieregeling. Deze afweging ligt in het reguliere planproces waarin de ruimtelijke, stedenbouwkundige en planologische toets en afwegingskader ligt besloten. </text:p>
            </text:list-item>
            <text:list-item text:style-override="id1-3-2-4-4-4">
              <text:number>4.</text:number>
              <text:p text:style-name="al">De afspraken in het kader van deze Compensatieregeling met de hieraan verbonden maatregelen en voorwaarden worden vastgelegd in een anterieure overeenkomst. </text:p>
            </text:list-item>
            <text:list-item text:style-override="id1-3-2-4-4-5">
              <text:number>5.</text:number>
              <text:p text:style-name="al">De initiatiefnemer heeft de vrije keuze om de woningen in categorie 1 en 2 fysiek of financieel te compenseren. </text:p>
            </text:list-item>
            <text:list-item text:style-override="id1-3-2-4-4-6">
              <text:number>6.</text:number>
              <text:p text:style-name="al">6 Bij fysieke compensatie wordt eerst de locatie met de te compenseren woningen gerealiseerd alvorens het nieuwbouwplan met het afwijkende woningbouwprogramma aanvangt. Is dit planningstechnisch niet haalbaar, dan stelt de initiatiefnemer aan de gemeente voldoende zekerheden om de realisatie van de te compenseren woningen te waarborgen. Denk hierbij onder meer aan een boetebeding met een bankgarantie in de anterieure overeenkomst. De fysieke compensatie dient uiterlijk binnen twee jaar na het onherroepelijk worden van de omgevingsvergunning te zijn gerealiseerd en opgeleverd. Het college kan gemotiveerd afwijken van deze termijn indien sprake is van omstandigheden die redelijkerwijs niet aan de initiatiefnemer kunnen worden toegerekend. De gemeenteraad wordt hierover schriftelijk geïnformeerd. </text:p>
            </text:list-item>
            <text:list-item text:style-override="id1-3-2-4-4-7">
              <text:number>7.</text:number>
              <text:p text:style-name="al">De financiële compensatie geschiedt overeenkomstig de uitgangspunten en afkoopsommen van hoofdstuk 6; </text:p>
            </text:list-item>
            <text:list-item text:style-override="id1-3-2-4-4-8">
              <text:number>8.</text:number>
              <text:p text:style-name="al">De financiële compensatie dient door de initiatiefnemer te zijn voldaan binnen 10 werkdagen nadat de omgevingsvergunning onherroepelijk is geworden; </text:p>
            </text:list-item>
            <text:list-item text:style-override="id1-3-2-4-4-9">
              <text:number>9.</text:number>
              <text:p text:style-name="al">Voor de periode tussen de ondertekening van de anterieure overeenkomst en drie maanden nadat de bruikbare omgevingsvergunning is verleend, stelt de initiatiefnemer een bankgarantie dan wel een waarborgsom gelijk aan het bedrag van de compensatiemaatregel.</text:p>
            </text:list-item>
          </text:list>
        </text:section>
        <text:section text:name="bijlage_id1-3-2-5" text:style-name="bijlage">
          <text:p text:style-name="bijlage_top"/>
          <text:p text:style-name="hoofdstuk_kop"><text:span text:style-name="label">Bijlage</text:span> <text:span text:style-name="nr">2</text:span> Voorwaarden subsidieaanvraag </text:p>
          <text:p text:style-name="al"/>
          <text:p text:style-name="al">Om in aanmerking te komen voor een subsidie uit het Compensatiefonds, dient de subsidieaanvraag van de initiatiefnemer te voldoen aan de navolgende voorwaarden: </text:p>
          <text:list text:style-name="id1-3-2-5-4">
            <text:list-item text:style-override="id1-3-2-5-4-1">
              <text:number>1.</text:number>
              <text:p text:style-name="al">De initiatiefnemer verstrekt aan de gemeente ten minste de navolgende gegevens: </text:p>
              <text:list text:style-name="id1-3-2-5-4-1-3">
                <text:list-item text:style-override="id1-3-2-5-4-1-3-1">
                  <text:number>•</text:number>
                  <text:p text:style-name="al">Een ontwerp van de te realiseren woningen; </text:p>
                </text:list-item>
                <text:list-item text:style-override="id1-3-2-5-4-1-3-2">
                  <text:number>•</text:number>
                  <text:p text:style-name="al">De stedenbouwkundige opzet, woningbouwprogramma en grondexploitatie; </text:p>
                </text:list-item>
                <text:list-item text:style-override="id1-3-2-5-4-1-3-3">
                  <text:number>•</text:number>
                  <text:p text:style-name="al">Het eigendomsbewijs dan wel de koopovereenkomst waaruit de grondaankoop blijkt. </text:p>
                </text:list-item>
              </text:list>
            </text:list-item>
            <text:list-item text:style-override="id1-3-2-5-4-2">
              <text:number>2.</text:number>
              <text:p text:style-name="al">De grondaankopen worden binnen de gemeentegrenzen van de gemeente Eemnes verricht en betreffen geen gronden die door de gemeente aan de initiatiefnemer worden aangeboden c.q. zijn verkocht; </text:p>
            </text:list-item>
            <text:list-item text:style-override="id1-3-2-5-4-3">
              <text:number>3.</text:number>
              <text:p text:style-name="al">het college van B&amp;W kan besluiten om subsidie te verlenen voor grondaankopen ten behoeve van de realisatie van nieuwe betaalbare huurwoningen (categorieën 1a, 1b en 2a) alleen als het saldo van het Compensatiefonds op het moment van de aanvraag hiervoor toereikend is; </text:p>
            </text:list-item>
            <text:list-item text:style-override="id1-3-2-5-4-4">
              <text:number>4.</text:number>
              <text:p text:style-name="al">Indien de initiatiefnemer een toegelaten instelling in de zin van de Woningwet betreft, wordt de subsidieaanvraag beoordeeld door het College van B&amp;W aan de hand van de met de gemeente gemaakte (prestatie) afspraken; </text:p>
            </text:list-item>
            <text:list-item text:style-override="id1-3-2-5-4-5">
              <text:number>5.</text:number>
              <text:p text:style-name="al">Voor de verlening van de subsidie uit de compensatieregeling wordt zo nodig gehandeld overeenkomstig de regels uit de geldende Algemene Subsidieverordening Eemnes 2024;</text:p>
            </text:list-item>
          </text:list>
        </text:section>
        <text:section text:name="bijlage_id1-3-2-6" text:style-name="bijlage">
          <text:p text:style-name="bijlage_top"/>
          <text:p text:style-name="hoofdstuk_kop"><text:span text:style-name="label">Bijlage</text:span> <text:span text:style-name="nr">3</text:span> Lijst van definities </text:p>
          <text:p text:style-name="al"/>
          <text:p text:style-name="al">
          <text:span text:style-name="nadrukondlijn">Compensatiefonds</text:span>: het fonds dat de uitvoering van de Compensatieregeling mogelijk maakt waarin bijdragen conform deze regeling worden gestort en onttrokken. </text:p>
          <text:p text:style-name="al">
          <text:span text:style-name="nadrukondlijn">Kwalitatief kader</text:span>: het kwalitatief kader nieuwbouwprogramma uit de Woonvisie 2024-2028 (met aangepaste bedragen, prijspeil 2026), in welk tabel het woningbouwprogramma in vier prijscategorieën worden verdeeld. </text:p>
          <text:p text:style-name="al">
          <text:span text:style-name="nadrukondlijn">Indexering</text:span>: “De in deze regeling opgenomen huur- en koopprijsgrenzen worden jaarlijks aangepast overeenkomstig de meest actuele wettelijke huurgrenzen, de jaarlijks vastgestelde NHG-grens en relevante landelijke prijsindexaties. Indien geen specifieke wettelijke grens van toepassing is, wordt uitgegaan van de Consumentenprijsindex (CPI) alle huishoudens van het CBS.” </text:p>
          <text:p text:style-name="al">
          <text:span text:style-name="nadrukondlijn">Sociale huurwoning</text:span>: een sociale huurwoning is een woning met een huurprijs onder de grens als bedoeld in artikel 13, eerste lid, onder a van de Wet op de huurtoeslag. </text:p>
          <text:p text:style-name="al">
          <text:span text:style-name="nadrukondlijn">Middeldure woning in categorie 2</text:span>: een zelfstandige grondgebonden of gestapelde woning welke beschikt over een eigen voordeur, douche, wc en keuken. In deze compensatieregeling wordt met een middeldure woning categorie 2 bedoeld: 1) een woning in het koopsomsegment van €270.000,- tot aan € 420.000,- of in het huursegment tussen € 932,93,- en €1.228,07 (prijspeil 2026). </text:p>
          <text:p text:style-name="al">
          <text:span text:style-name="nadrukondlijn">Middeldure woning in categorie 3</text:span>: Een zelfstandige grondgebonden of gestapelde woning welke beschikt over een eigen voordeur, douche, wc en keuken. In deze compensatieregeling wordt met een middeldure woning categorie 3 bedoeld: 1) een woning in het koopsomsegment van € 420.000,- tot € 470.000,-. </text:p>
          <text:p text:style-name="al">
          <text:span text:style-name="nadrukondlijn">Vrije sector woning in categorie 4</text:span>: Een zelfstandige grondgebonden of gestapelde woning en beschikt over een eigen voordeur, douche, wc en keuken. In deze compensatieregeling wordt met een dure/vrije sector woning bedoeld: 1) een woning in het koopsomsegment boven € 470.000,- of in het huursegment boven € 1.228,07. </text:p>
          <text:p text:style-name="al">
          <text:span text:style-name="nadrukondlijn">Zachte plannen</text:span>: alle nieuwe aanvragen omgevingsvergunning c.q. woningbouwplannen waarover de gemeente vóór 1 januari 2026 géén positief principemedewerking heeft genomen én geen of afwijkende schriftelijke afspraken met de initiatiefnemer zijn gemaakt over de bouw van sociale huurwoning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36374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4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4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emnes</meta:user-defined>
    <meta:user-defined meta:name="OVERHEID.Informatietype/DC.type">officiële publicatie</meta:user-defined>
    <meta:user-defined meta:name="OVERHEIDop.Rubriek/DC.type">ander besluit van algemene strekking</meta:user-defined>
    <meta:user-defined meta:name="OVERHEID.Gemeente/DCTERMS.publisher">Eemnes</meta:user-defined>
    <meta:user-defined meta:name="OVERHEID.Gemeente/OVERHEID.authority">Eemnes</meta:user-defined>
    <meta:user-defined meta:name="OVERHEID.TaxonomieBeleidsagendaDecentraal/OVERHEID.category">Financiën | Organisatie en beleid</meta:user-defined>
    <meta:user-defined meta:name="OVERHEID.TaxonomieBeleidsagendaDecentraal/OVERHEID.category">Huisvesting | Organisatie en beleid</meta:user-defined>
    <meta:user-defined meta:name="DC.source">Onbekend</meta:user-defined>
    <meta:user-defined meta:name="DCTERMS.alternative">Compensatieregeling betaalbare woningen Eemnes 2026</meta:user-defined>
    <dc:language>nl</dc:language>
    <meta:user-defined meta:name="OVERHEIDop.locatietype/OVERHEIDop.gebiedsmarkering">Gemeente</meta:user-defined>
    <meta:user-defined meta:name="DC.title">Compensatieregeling betaalbare woningen Eemnes 2026</meta:user-defined>
    <meta:user-defined meta:name="DCTERMS.W3CDTF/DCTERMS.available">2026-07-30</meta:user-defined>
    <meta:user-defined meta:name="DCTERMS.W3CDTF/OVERHEIDop.jaargang">2026</meta:user-defined>
    <meta:user-defined meta:name="OVERHEIDop.publicationIssue">363749</meta:user-defined>
    <meta:user-defined meta:name="OVERHEIDop.betreftRegeling">CVDR765202_1</meta:user-defined>
    <meta:user-defined meta:name="OVERHEIDop.GmbID/DC.identifier">gmb-2026-363749</meta:user-defined>
    <meta:user-defined meta:name="xs:date/OVERHEIDop.startdatum">2026-07-31</meta:user-defined>
    <meta:user-defined meta:name="OVERHEIDop.versieInformatie"/>
  </office:meta>
</office:document-meta>
</file>