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Wittenkade 46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een woonschip voor een nieuwe woonark</text:p>
            <text:p text:style-name="common-al">Zaakadres: De Wittenkade 46W</text:p>
            <text:p text:style-name="common-al">Datum ontvangst: 27-06-2026</text:p>
            <text:p text:style-name="common-al">Zaaknummer: Z2026-028367</text:p>
            <text:p text:style-name="common-al">DSO-nummer: 202606270011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73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3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367</meta:user-defined>
    <meta:user-defined meta:name="DCTERMS.abstract">vervangen van een woonschip voor een nieuwe woonark</meta:user-defined>
    <dc:language>nl</dc:language>
    <meta:user-defined meta:name="OVERHEIDop.locatietype/OVERHEIDop.gebiedsmarkering">Vlak</meta:user-defined>
    <meta:user-defined meta:name="DC.title">Aanvraag omgevingsvergunning De Wittenkade 46W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37</meta:user-defined>
    <meta:user-defined meta:name="OVERHEIDop.GmbID/DC.identifier">gmb-2026-363737</meta:user-defined>
    <meta:user-defined meta:name="OVERHEIDop.versieInformatie"/>
  </office:meta>
</office:document-meta>
</file>