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termijnverlenging omgevingsvergunning, Walstraat (nabij Helstraat), 6131CZ Sittard, Walstraat t.h.v. nr 16, 6131CV Sittard, Rijksweg Zuid t.h.v. nr. 370 6161BZ Geleen, Limbrichterstraat/Markt t.h.v. nr. 16, 6131 EK Sittar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Betreft: </text:span>vervangen van analoge reclamevitrines door digitale reclamevitrines </text:p>
            <text:p text:style-name="common-al">
            <text:span text:style-name="nadrukvet">Locatie: </text:span>Walstraat (nabij Helstraat), 6131CZ Sittard, Walstraat t.h.v. nr 16, 6131CV Sittard, Rijksweg Zuid t.h.v. nr. 370 6161BZ Geleen, Limbrichterstraat/Markt t.h.v. nr. 16, 6131 EK Sittard.</text:p>
            <text:p text:style-name="common-al">
            <text:span text:style-name="nadrukvet">Kenmerk: </text:span>2026-00001528</text:p>
            <text:p text:style-name="common-al">
            <text:span text:style-name="nadrukvet">Besluit datum: </text:span>21 juli 2026</text:p>
            <text:p text:style-name="common-al"/>
            <text:p text:style-name="common-al">Tegen het verlengen van de beslistermijn kunt u geen zienswijze of bezwaarschrift indienen.</text:p>
            <text:p text:style-name="last-al">Het college van Burgemeester en Wethouders van Gemeente Sittard-Gele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ittard-Geleen</text:p>
            </table:table-cell>
            <table:table-cell office:value-type="string" table:style-name="header.C">
              <text:p text:style-name="headerright"><text:span text:style-name="nr">Nr. 363736</text:span><text:line-break/><text:date style:data-style-name="dag" text:fixed="true" text:date-value="2026-07-29"/><text:line-break/><text:date style:data-style-name="jaar" text:fixed="true" text:date-value="2026-07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3736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3736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Sittard-Gel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ittard-Geleen</meta:user-defined>
    <meta:user-defined meta:name="OVERHEID.Gemeente/OVERHEID.authority">Sittard-Gele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2026-00001528</meta:user-defined>
    <meta:user-defined meta:name="DCTERMS.abstract">Betreft: Beschikking verlenging beslistermijn op locatie Walstraat (nabij Helstraat), 6131CZ Sittard, Walstraat t.h.v. nr 16, 6131CV Sittard, Rijksweg Zuid t.h.v. nr. 370 6161BZ Geleen, Limbrichterstraat/Markt t.h.v. nr. 16, 6131 EK Sittard</meta:user-defined>
    <dc:language>nl</dc:language>
    <meta:user-defined meta:name="OVERHEIDop.locatietype/OVERHEIDop.gebiedsmarkering">Vlak</meta:user-defined>
    <meta:user-defined meta:name="DC.title">Kennisgeving termijnverlenging omgevingsvergunning, Walstraat (nabij Helstraat), 6131CZ Sittard, Walstraat t.h.v. nr 16, 6131CV Sittard, Rijksweg Zuid t.h.v. nr. 370 6161BZ Geleen, Limbrichterstraat/Markt t.h.v. nr. 16, 6131 EK Sittard</meta:user-defined>
    <meta:user-defined meta:name="DCTERMS.W3CDTF/DCTERMS.available">2026-07-29</meta:user-defined>
    <meta:user-defined meta:name="DCTERMS.W3CDTF/OVERHEIDop.jaargang">2026</meta:user-defined>
    <meta:user-defined meta:name="OVERHEIDop.publicationIssue">363736</meta:user-defined>
    <meta:user-defined meta:name="OVERHEIDop.GmbID/DC.identifier">gmb-2026-363736</meta:user-defined>
    <meta:user-defined meta:name="OVERHEIDop.versieInformatie"/>
  </office:meta>
</office:document-meta>
</file>