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vervangen van de huidige telecommast door een buismast telecommast voorzien van 2 duurzame digitale reclameschermen met de kadastrale aanduiding WKD00T3380 te Nieuwe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vervangen van de huidige telecommast door een buismast telecommast voorzien van 2 duurzame digitale reclameschermen met de kadastrale aanduiding WKD00T3380 te Nieuwendijk (1959149672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7-2026. De gemeente neemt daarover waarschijnlijk voor 14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6373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3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3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1959149672</meta:user-defined>
    <meta:user-defined meta:name="DCTERMS.abstract">het vervangen van de huidige telecommast door een buismast telecommast voorzien van 2 duurzame digitale reclameschermen</meta:user-defined>
    <dc:language>nl</dc:language>
    <meta:user-defined meta:name="OVERHEIDop.locatietype/OVERHEIDop.gebiedsmarkering">Perceel</meta:user-defined>
    <meta:user-defined meta:name="DC.title">Gemeente Altena - Aanvraag vergunning voor het vervangen van de huidige telecommast door een buismast telecommast voorzien van 2 duurzame digitale reclameschermen met de kadastrale aanduiding WKD00T3380 te Nieuwend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34</meta:user-defined>
    <meta:user-defined meta:name="OVERHEIDop.GmbID/DC.identifier">gmb-2026-363734</meta:user-defined>
    <meta:user-defined meta:name="OVERHEIDop.versieInformatie"/>
  </office:meta>
</office:document-meta>
</file>