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tructurele terrasvergunning op locatie Het Dorpsplein 17, 6674BV H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op de aanvraag voor een structurele terrasvergunning voor grillroom Casa Mia. De volgende vergunning is verleend:</text:p>
            <text:p text:style-name="common-al">
            <text:span text:style-name="nadrukvet">Locatie: </text:span>Het Dorpsplein 17, 6674BV Herveld</text:p>
            <text:p text:style-name="common-al">
            <text:span text:style-name="nadrukvet">Zaaknummer: </text:span>Z2026-01296</text:p>
            <text:p text:style-name="common-al">
            <text:span text:style-name="nadrukvet">Datum besluit:</text:span> 27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Terrasvergunning, structureel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7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37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296</meta:user-defined>
    <meta:user-defined meta:name="DCTERMS.abstract">Betreft: terrasvergunning Grillroom op locatie Het Dorpsplein 17, 6674BV Herveld, vergunning verleend op 27 juli 2026 volgens reguliere voorbereidingsprocedure</meta:user-defined>
    <dc:language>nl</dc:language>
    <meta:user-defined meta:name="OVERHEIDop.locatietype/OVERHEIDop.gebiedsmarkering">Punt</meta:user-defined>
    <meta:user-defined meta:name="DC.title">Kennisgeving besluit structurele terrasvergunning op locatie Het Dorpsplein 17, 6674BV Hervel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30</meta:user-defined>
    <meta:user-defined meta:name="OVERHEIDop.GmbID/DC.identifier">gmb-2026-363730</meta:user-defined>
    <meta:user-defined meta:name="OVERHEIDop.versieInformatie"/>
  </office:meta>
</office:document-meta>
</file>