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homsonlaan 52, 2565 L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vederesdoorn, het snoeien van 1 kersenpruim, 1 sierappel en 1 hulst (stamomtrekken 20 - 86 cm), staande in de achtertuin van het perceel Thomsonlaan 52 en herbeplanting</text:p>
            <text:p text:style-name="common-al"/>
            <text:p text:style-name="common-al">Ons kenmerk: VTH2026-6494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homsonlaan 52, 2565 L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6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372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2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2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4942</meta:user-defined>
    <meta:user-defined meta:name="DCTERMS.abstract">het kappen van 1 vederesdoorn, het snoeien van 1 kersenpruim, 1 sierappel en 1 hulst (stamomtrekken 20 - 86 cm), staande in de achtertuin van het perceel Thomsonlaan 52 en herbeplanting</meta:user-defined>
    <dc:language>nl</dc:language>
    <meta:user-defined meta:name="OVERHEIDop.locatietype/OVERHEIDop.gebiedsmarkering">Punt</meta:user-defined>
    <meta:user-defined meta:name="DC.title">Omgevingsvergunning - Aangevraagd, Thomsonlaan 52, 2565 LB 's-Gravenhag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29</meta:user-defined>
    <meta:user-defined meta:name="OVERHEIDop.GmbID/DC.identifier">gmb-2026-363729</meta:user-defined>
    <meta:user-defined meta:name="OVERHEIDop.versieInformatie"/>
  </office:meta>
</office:document-meta>
</file>