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een tuinkasje en overkapping, Bussinkdijk 2, 7273 PS Haa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6 is een aanvraag ontvangen voor het plaatsen van een tuinkasje en overkapping op locatie Bussinkdijk 2, 7273 PS Haarlo. De aanvraag is geregistreerd onder zaaknummer Z2026-00001375. De aanvraag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  <text:list-item text:style-override="id1-3-2-1-1-2-3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37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75</meta:user-defined>
    <meta:user-defined meta:name="DCTERMS.abstract">Betreft: Aanvraag op locatie Bussinkdijk 2, 7273PS Haarlo</meta:user-defined>
    <dc:language>nl</dc:language>
    <meta:user-defined meta:name="OVERHEIDop.locatietype/OVERHEIDop.gebiedsmarkering">Vlak</meta:user-defined>
    <meta:user-defined meta:name="DC.title">Aanvraag vergunning voor plaatsen van een tuinkasje en overkapping, Bussinkdijk 2, 7273 PS Haarlo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27</meta:user-defined>
    <meta:user-defined meta:name="OVERHEIDop.GmbID/DC.identifier">gmb-2026-363727</meta:user-defined>
    <meta:user-defined meta:name="OVERHEIDop.versieInformatie"/>
  </office:meta>
</office:document-meta>
</file>