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tweede zuiveringsgebouw en chemicaliëngebouw, Grasdijkweg 12, 9798 TC Garmerwol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tweede zuiveringsgebouw en chemicaliëngebouw aan Grasdijkweg 12 te Garmerwolde </text:span>
          </text:p>
            <text:p text:style-name="common-al">De gemeente Groningen heeft een omgevingsvergunning verleend. De gemeente geeft hiermee toestemming voor het realiseren van een tweede zuiveringsgebouw en chemicaliëngebouw aan Grasdijkweg 12 te Garmerwolde , dossiernummer GRN-00029387. (verzonden 23-07-2026).</text:p>
            <text:p text:style-name="common-al">Het gaat om een besluit tot verlening van een omgevingsvergunning voor een buitenplanse omgevingsplanactivitei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zes weken na de dag van bekendmaking aan betrokkene ( (verzonden 23-07-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Voor meer informatie kunt u de rechtbank bellen. Dit kan via het telefoonnummer 088 361 61 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371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Kennisgeving definitief besluit omgevingsvergunning reguliere procedure (verleend), het realiseren van een tweede zuiveringsgebouw en chemicaliëngebouw, Grasdijkweg 12, 9798 TC Garmerwolde</meta:user-defined>
    <meta:user-defined meta:name="DCTERMS.W3CDTF/DCTERMS.available">2026-07-29</meta:user-defined>
    <meta:user-defined meta:name="DCTERMS.W3CDTF/OVERHEIDop.jaargang">2026</meta:user-defined>
    <meta:user-defined meta:name="OVERHEIDop.publicationIssue">363718</meta:user-defined>
    <meta:user-defined meta:name="OVERHEIDop.GmbID/DC.identifier">gmb-2026-363718</meta:user-defined>
    <meta:user-defined meta:name="OVERHEIDop.versieInformatie"/>
  </office:meta>
</office:document-meta>
</file>