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iloo, ontvangen aanvraag omgevingsvergunning, Warmoezierslaan 32, 1851NZ Heiloo, incidentele en kleinschalige vakantieverhuur in een deel van de woning, datum ontvangst 26 juli 2026 (Z2026-0000666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637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7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660</meta:user-defined>
    <meta:user-defined meta:name="DCTERMS.abstract">Warmoezierslaan 32, 1851NZ Heiloo, incidentele en kleinschalige vakantieverhuur in een deel van de woning, datum ontvangst 26 juli 2026 (Z2026-00006660)</meta:user-defined>
    <dc:language>nl</dc:language>
    <meta:user-defined meta:name="OVERHEIDop.locatietype/OVERHEIDop.gebiedsmarkering">Vlak</meta:user-defined>
    <meta:user-defined meta:name="DC.title">Gemeente Heiloo, ontvangen aanvraag omgevingsvergunning, Warmoezierslaan 32, 1851NZ Heiloo, incidentele en kleinschalige vakantieverhuur in een deel van de woning, datum ontvangst 26 juli 2026 (Z2026-00006660)</meta:user-defined>
    <meta:user-defined meta:name="DCTERMS.W3CDTF/DCTERMS.available">2026-07-29</meta:user-defined>
    <meta:user-defined meta:name="DCTERMS.W3CDTF/OVERHEIDop.jaargang">2026</meta:user-defined>
    <meta:user-defined meta:name="OVERHEIDop.publicationIssue">363714</meta:user-defined>
    <meta:user-defined meta:name="OVERHEIDop.GmbID/DC.identifier">gmb-2026-363714</meta:user-defined>
    <meta:user-defined meta:name="OVERHEIDop.versieInformatie"/>
  </office:meta>
</office:document-meta>
</file>