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deeltelijk verleend Pieter de Hoochstraat 11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plaatsen van een antenne- installatie met installatiekast en beveiligingshek op het dak van Pieter de Hoochstraat 11A1 t/m 11H en Hobbemakade 31</text:p>
            <text:p text:style-name="common-al">Besluit: gedeeltelijk verleend</text:p>
            <text:p text:style-name="common-al">Besluit verzonden op: 24-07-2026</text:p>
            <text:p text:style-name="common-al">Zaakadres: Pieter de Hoochstraat 11H Amsterdam</text:p>
            <text:p text:style-name="common-al">Zaaknummer: Z2025-046049</text:p>
            <text:p text:style-name="common-al">DSO-nummer: 202510290121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5-046049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71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1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1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46049</meta:user-defined>
    <meta:user-defined meta:name="DCTERMS.abstract">plaatsen van een antenne- installatie met installatiekast en beveiligingshek op het dak van Pieter de Hoochstraat 11A1 t/m 11H en Hobbemakade 31</meta:user-defined>
    <dc:language>nl</dc:language>
    <meta:user-defined meta:name="DC.title">Besluit omgevingsvergunning reguliere procedure gedeeltelijk verleend Pieter de Hoochstraat 11H Amsterdam</meta:user-defined>
    <meta:user-defined meta:name="OVERHEIDop.locatietype/OVERHEIDop.gebiedsmarkering">GeometrieRef</meta:user-defined>
    <meta:user-defined meta:name="DCTERMS.W3CDTF/DCTERMS.available">2026-07-29</meta:user-defined>
    <meta:user-defined meta:name="DCTERMS.W3CDTF/OVERHEIDop.jaargang">2026</meta:user-defined>
    <meta:user-defined meta:name="OVERHEIDop.externeBijlage">Afwijkvergunning|exb-2026-27090</meta:user-defined>
    <meta:user-defined meta:name="OVERHEIDop.publicationIssue">363712</meta:user-defined>
    <meta:user-defined meta:name="OVERHEIDop.GmbID/DC.identifier">gmb-2026-363712</meta:user-defined>
    <meta:user-defined meta:name="OVERHEIDop.versieInformatie"/>
  </office:meta>
</office:document-meta>
</file>