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bedrijfshal, Lonnekerbrugstraat 115 C, 7547 AM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
            
          </text:p>
            <text:p text:style-name="common-al">Op 25 juli 2026 hebben wij een aanvraag ontvangen voor  het bouwen van een bedrijfshal op de locatie Lonnekerbrugstraat 115 C, 7547 AM Enschede. De aanvraag is geregistreerd onder zaaknummer 0153Z2607-0683.</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37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683</meta:user-defined>
    <dc:language>nl</dc:language>
    <meta:user-defined meta:name="OVERHEIDop.locatietype/OVERHEIDop.gebiedsmarkering">Punt</meta:user-defined>
    <meta:user-defined meta:name="DC.title">Kennisgeving ontvangst aanvraag  het bouwen van een bedrijfshal, Lonnekerbrugstraat 115 C, 7547 AM Enschede</meta:user-defined>
    <meta:user-defined meta:name="DCTERMS.W3CDTF/DCTERMS.available">2026-08-05</meta:user-defined>
    <meta:user-defined meta:name="DCTERMS.W3CDTF/OVERHEIDop.jaargang">2026</meta:user-defined>
    <meta:user-defined meta:name="OVERHEIDop.publicationIssue">363710</meta:user-defined>
    <meta:user-defined meta:name="OVERHEIDop.GmbID/DC.identifier">gmb-2026-363710</meta:user-defined>
    <meta:user-defined meta:name="OVERHEIDop.versieInformatie"/>
  </office:meta>
</office:document-meta>
</file>