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geweigerd, Gedempte Schalk Burgergracht 13-RD 2021AH Haarlem, 0392-2026-0111972, het legaliseren van het dakterras, verzonden 27-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369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11972</meta:user-defined>
    <meta:user-defined meta:name="DCTERMS.abstract">het legaliseren van het dakterra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geweigerd, Gedempte Schalk Burgergracht 13-RD 2021AH Haarlem, 0392-2026-0111972, het legaliseren van het dakterras, verzonden 27-07-2026</meta:user-defined>
    <meta:user-defined meta:name="DCTERMS.W3CDTF/DCTERMS.available">2026-07-29</meta:user-defined>
    <meta:user-defined meta:name="DCTERMS.W3CDTF/OVERHEIDop.jaargang">2026</meta:user-defined>
    <meta:user-defined meta:name="OVERHEIDop.publicationIssue">363698</meta:user-defined>
    <meta:user-defined meta:name="OVERHEIDop.GmbID/DC.identifier">gmb-2026-363698</meta:user-defined>
    <meta:user-defined meta:name="OVERHEIDop.versieInformatie"/>
  </office:meta>
</office:document-meta>
</file>