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lvertsweg 69, 1214 JA Hilversum, Hilvertsweg 69 A, 1214 JA Hilversum, Hilvertsweg 69A 1214 JA Hilversum (samenvoegen 2 woningen); 1972195; 27-07-2026; Status: BOPA Vergunning verleend, gemeente Hil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Hilvertsweg 69, 1214 JA Hilversum, Hilvertsweg 69 A, 1214 JA Hilversum, Hilvertsweg 69A 1214 JA Hilversum (samenvoegen 2 woningen); 1972195; 27-07-2026; Status: BOPA Vergunning verleend, gemeente Hilversum</text:p>
            <text:p text:style-name="common-al">
            
          </text:p>
            <text:p text:style-name="common-al">Verzenddatum: 27-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36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2195</meta:user-defined>
    <dc:language>nl</dc:language>
    <meta:user-defined meta:name="DC.title">Hilvertsweg 69, 1214 JA Hilversum, Hilvertsweg 69 A, 1214 JA Hilversum, Hilvertsweg 69A 1214 JA Hilversum (samenvoegen 2 woningen); 1972195; 27-07-2026; Status: BOPA Vergunning verleend, gemeente Hilv</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089</meta:user-defined>
    <meta:user-defined meta:name="OVERHEIDop.publicationIssue">363697</meta:user-defined>
    <meta:user-defined meta:name="OVERHEIDop.GmbID/DC.identifier">gmb-2026-363697</meta:user-defined>
    <meta:user-defined meta:name="OVERHEIDop.versieInformatie"/>
  </office:meta>
</office:document-meta>
</file>