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IN VERLEENDE EXPLOITATIEVERGUNNING,  Achter de Houttuinen 10 4331 NJ  Middel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Zaaknummer D25233</text:span>
          </text:p>
            <text:p text:style-name="common-al"/>
            <text:p text:style-name="common-al">
            <text:span text:style-name="nadrukvet">Achter de Huittuinen 10: </text:span>op 8 juni 2020 is een exploitatieververgunning verleend voor de openbare inrichting Cityhotel Wood B.V. aan Achter de Houttuinen 10 te Middelburg (zaaknummer D25233). De uitbreiding van de lokaliteiten zijn bijgeschreven op de op 8 juni 2020 verleende vergunning, welke vergunning onverkort van kracht blijft. De verzenddatum van dit besluit is 27 juli 2026.</text:p>
            <text:p text:style-name="common-al"/>
            <text:p text:style-name="common-al">Bij het hierboven genoemde besluit kunnen belangen van derden betrokken zijn. </text:p>
            <text:p text:style-name="common-al">(Derden) belanghebbenden kunnen tot en met 7 september 2026 een gemotiveerd </text:p>
            <text:p text:style-name="common-al">bezwaarschrift indienen bij de burgemeester van Middelburg, Postbus 6000, 4330 LA Middelburg.</text:p>
            <text:p text:style-name="common-al"/>
            <text:p text:style-name="common-al">Degene die een bezwaarschrift heeft ingediend en tevens van mening is dat de betrokken spoed dat vereist, kan ook een voorlopige voorziening vragen aan de Voorzieningenrechter bij de Rechtbank Zeeland-West-Brabant, Team Bestuursrecht, Postbus 90006, 4800 PA Breda. Voor een dergelijk verzoek is griffierecht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6369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9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9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lbur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Rubriek/DC.type">exploitatiemelding</meta:user-defined>
    <dc:language>nl</dc:language>
    <meta:user-defined meta:name="OVERHEIDop.locatietype/OVERHEIDop.gebiedsmarkering">Adres</meta:user-defined>
    <meta:user-defined meta:name="DC.title">WIJZIGING IN VERLEENDE EXPLOITATIEVERGUNNING,  Achter de Houttuinen 10 4331 NJ  Middelburg</meta:user-defined>
    <meta:user-defined meta:name="DCTERMS.W3CDTF/DCTERMS.available">2026-07-29</meta:user-defined>
    <meta:user-defined meta:name="DCTERMS.W3CDTF/OVERHEIDop.jaargang">2026</meta:user-defined>
    <meta:user-defined meta:name="OVERHEIDop.publicationIssue">363696</meta:user-defined>
    <meta:user-defined meta:name="OVERHEIDop.GmbID/DC.identifier">gmb-2026-363696</meta:user-defined>
    <meta:user-defined meta:name="OVERHEIDop.versieInformatie"/>
  </office:meta>
</office:document-meta>
</file>