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aanvraag omgevingsvergunning bouwen van 2 vrijstaande- en 8 rijwoningen, Tuinstraat 1A t/m L (zonder I en J) (vlp. huisnrs)(Kruisweiden), 1691 EP Hau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27-07-2026 besloten om de beslistermijn voor de aanvraag met zaaknummer CLZ-00000678 voor een omgevingsvergunning voor het bouwen van twee vrijstaande- en acht rijwoningen met bergingen op locatie Tuinstraat 1A t/m L (zonder I en J) (vlp. huisnummers)(Kruisweiden), 1691 EP Hauwert te verlengen voor een periode van maximaal 6 weken. </text:p>
            <text:p text:style-name="common-al">
            
          </text:p>
            <text:p text:style-name="common-al">De aanvraag betreft de volgende activiteit(en)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6369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9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9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edembl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0678</meta:user-defined>
    <dc:language>nl</dc:language>
    <meta:user-defined meta:name="OVERHEIDop.locatietype/OVERHEIDop.gebiedsmarkering">Vlak</meta:user-defined>
    <meta:user-defined meta:name="DC.title">Kennisgeving verlenging beslistermijn aanvraag omgevingsvergunning bouwen van 2 vrijstaande- en 8 rijwoningen, Tuinstraat 1A t/m L (zonder I en J) (vlp. huisnrs)(Kruisweiden), 1691 EP Hauwer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690</meta:user-defined>
    <meta:user-defined meta:name="OVERHEIDop.GmbID/DC.identifier">gmb-2026-363690</meta:user-defined>
    <meta:user-defined meta:name="OVERHEIDop.versieInformatie"/>
  </office:meta>
</office:document-meta>
</file>