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Sinterklaasintocht Slangenbeek in Hengelo</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Hengelo een aanvraag ontvangen voor het houden van de Sinterklaasintocht Slangenbeek. Het evenement is gepland op <text:span text:style-name="nadrukvet">15 november 2026</text:span> in de wijk Slangenbeek in Hengelo. De aanvraag is geregistreerd onder zaaknummer Z2026-00002919.</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368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8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8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919</meta:user-defined>
    <dc:language>nl</dc:language>
    <meta:user-defined meta:name="OVERHEIDop.locatietype/OVERHEIDop.gebiedsmarkering">Punt</meta:user-defined>
    <meta:user-defined meta:name="DC.title">Kennisgeving ontvangst aanvraag evenement, Sinterklaasintocht Slangenbeek in Hengelo</meta:user-defined>
    <meta:user-defined meta:name="DCTERMS.W3CDTF/DCTERMS.available">2026-07-29</meta:user-defined>
    <meta:user-defined meta:name="DCTERMS.W3CDTF/OVERHEIDop.jaargang">2026</meta:user-defined>
    <meta:user-defined meta:name="OVERHEIDop.publicationIssue">363685</meta:user-defined>
    <meta:user-defined meta:name="OVERHEIDop.GmbID/DC.identifier">gmb-2026-363685</meta:user-defined>
    <meta:user-defined meta:name="OVERHEIDop.versieInformatie"/>
  </office:meta>
</office:document-meta>
</file>