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Leip! Intro (HOR-2026-03873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Leip! Intro</text:span>
          </text:p>
            <text:p text:style-name="common-al">De gemeente Leeuwarden heeft een ontheffing artikel 35 Alcoholwet<text:span text:style-name="nadrukvet"/>verleend. De gemeente Leeuwarden geeft hiermee toestemming voor het schenken van zwak-alcoholhoudende dranken bij</text:p>
            <text:p text:style-name="common-al">Leip! Intro op<text:span text:style-name="nadrukvet"/>Gouverneursplein in Leeuwarden. Het evenement is op 27 augustus 2026.</text:p>
            <text:p text:style-name="common-al"/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</text:span>
          </text:p>
            <text:p text:style-name="last-al">Het besluit is op 27-07-2026 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in het Gemeentehuis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6367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HOR-2026-038734</meta:user-defined>
    <dc:language>nl</dc:language>
    <meta:user-defined meta:name="OVERHEIDop.locatietype/OVERHEIDop.gebiedsmarkering">Vlak</meta:user-defined>
    <meta:user-defined meta:name="DC.title">Ontheffing verstrekken zwak-alcoholische drank artikel 35 voor Leip! Intro (HOR-2026-038734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77</meta:user-defined>
    <meta:user-defined meta:name="OVERHEIDop.GmbID/DC.identifier">gmb-2026-363677</meta:user-defined>
    <meta:user-defined meta:name="OVERHEIDop.versieInformatie"/>
  </office:meta>
</office:document-meta>
</file>