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R2026-01235, Zuiderzeestraatweg 181 (nabij Stouwdamsweg) in Oldebroek, ODB01 H 66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:</text:span>
          </text:p>
            <text:p text:style-name="last-al">- Zuiderzeestraatweg 181 (nabij Stouwdamsweg) in Oldebroek, ODB01 H 6605, het college verlengt de termijn om te beslissen over het bouwen van een vrijstaande woning, aanleg inrit en verharding en kap bomen met 6 weken, verzonden op 27 juli 2026 (zaaknummer R2026-01235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6366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R2026-01235</meta:user-defined>
    <meta:user-defined meta:name="DCTERMS.abstract">Betreft: Beschikking verlenging beslistermijn op locatie Zuiderzeestraatweg 181 (nabij Stouwdamsweg) in Oldebroek, ODB01 H 660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termijnverlenging R2026-01235, Zuiderzeestraatweg 181 (nabij Stouwdamsweg) in Oldebroek, ODB01 H 6605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3667</meta:user-defined>
    <meta:user-defined meta:name="OVERHEIDop.GmbID/DC.identifier">gmb-2026-363667</meta:user-defined>
    <meta:user-defined meta:name="OVERHEIDop.versieInformatie"/>
  </office:meta>
</office:document-meta>
</file>