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voor WSL095-Anti-verdrogingsmaatregelen automatisering stuwen , Duykstraat Baexem (perceel D 17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WSL095-Anti-verdrogingsmaatregelen automatisering stuwen op locatie Duykstraat Baexem (perceel D 174).</text:p>
            <text:p text:style-name="common-al">De omgevingsvergunning is geregistreerd onder zaaknummer Z2026-00000515. Het besluit is op 27 juli 2026 verzonden.</text:p>
            <text:p text:style-name="common-al">
            <text:span text:style-name="nadrukvet">BOPA: </text:span>De volgende activiteiten zijn buitenplanse omgevingsplanactiviteiten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365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515</meta:user-defined>
    <meta:user-defined meta:name="DCTERMS.abstract">Betreft: Besluit omgevingsvergunning</meta:user-defined>
    <dc:language>nl</dc:language>
    <meta:user-defined meta:name="DC.title">Besluit omgevingsvergunning voor WSL095-Anti-verdrogingsmaatregelen automatisering stuwen , Duykstraat Baexem (perceel D 174)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088</meta:user-defined>
    <meta:user-defined meta:name="OVERHEIDop.publicationIssue">363653</meta:user-defined>
    <meta:user-defined meta:name="OVERHEIDop.GmbID/DC.identifier">gmb-2026-363653</meta:user-defined>
    <meta:user-defined meta:name="OVERHEIDop.versieInformatie"/>
  </office:meta>
</office:document-meta>
</file>