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verkoop van een strook snippergroen aan de Kotter 16 te Brielle</text:p>
      <text:section text:name="zakelijke-mededeling_id1-3-2" text:style-name="zakelijke-mededeling">
        <text:section text:name="zakelijke-mededeling-tekst_id1-3-2-1" text:style-name="zakelijke-mededeling-tekst">
          <text:section text:name="tekst_id1-3-2-1-1" text:style-name="tekst">
            <text:p text:style-name="common-al">De gemeente Voorne aan Zee (hierna ook: ‘de gemeente’) heeft het voornemen om een gedeelte van de groenstrook, plaatselijk gelegen aan de Kotter in Brielle, kadastraal bekend gemeente Brielle, sectie C, nummer 3708, te verkopen aan de eigenaar van het navolgende adres: </text:p>
            <text:list text:style-name="id1-3-2-1-1-2">
              <text:list-item text:style-override="id1-3-2-1-1-2-1">
                <text:number>-</text:number>
                <text:p text:style-name="al">
                <text:span text:style-name="nadrukcur">Kotter 16</text:span>, <text:span text:style-name="nadrukcur">3232 CN Brielle</text:span>, een perceel grond gelegen aan de achterzijde van het hoofdperceel, ter grootte van ca. 42 m<text:span text:style-name="sup">2 </text:span>. </text:p>
              </text:list-item>
            </text:list>
            <text:p text:style-name="common-al">De gemeente meent op basis van de hierna omschreven objectieve, toetsbare en redelijke criteria dat de beoogde koper hiervoor als enige serieuze gegadigde in aanmerking komt. Daartoe is het volgende van belang.</text:p>
            <text:p text:style-name="common-al">
            <text:span text:style-name="nadrukondlijn">Motivering</text:span>
          </text:p>
            <text:p text:style-name="common-al">Op basis van de gestelde voorwaarden die voortvloeien uit het beleid van de gemeente Voorne aan Zee is de verwachting dat de eigenaar van dit adres de enige serieuze gegadigde is die in aanmerking komt voor de aankoop van (een gedeelte) van deze groenstrook. Dit omdat de eigendom van de eigenaar van het bovengenoemde adres grenst aan de te verkopen groenstrook.</text:p>
            <text:p text:style-name="common-al">
            <text:span text:style-name="nadrukondlijn">Reactie- en vervaltermijn</text:span>
          </text:p>
            <text:p text:style-name="common-al">Indien u het niet eens bent met dit voornemen tot verkoop, omdat u van mening bent eveneens als serieuze gegadigde in aanmerking te komen voor de aankoop van de genoemde grond, dient u dit binnen 3 weken na de datum van deze publicatie, derhalve uiterlijk op 24 augustus 2026, uw bezwaren kenbaar te maken door middel van een schriftelijk gemotiveerd bericht gericht aan de gemeente Voorne aan Zee, ter attentie van team Vastgoed en Grondzaken, onder vermelding van “<text:span text:style-name="nadrukcur">verkoop snippergroen Kotter 16 te Brielle</text:span>”. U kunt uw bezwaarschrift sturen naar:</text:p>
            <text:list text:style-name="id1-3-2-1-1-8">
              <text:list-item text:style-override="id1-3-2-1-1-8-1">
                <text:number>•</text:number>
                <text:p text:style-name="al">Postbus 13, 3220 AA Hellevoetsluis; of </text:p>
              </text:list-item>
              <text:list-item text:style-override="id1-3-2-1-1-8-2">
                <text:number>•</text:number>
                <text:p text:style-name="al">Per e-mail via: gemeente@voorneaanzee.nl.</text:p>
              </text:list-item>
            </text:list>
            <text:p text:style-name="last-al">Bij gebreke van een tijdig en gemotiveerd bericht vervalt het recht om tegen al het voornoemde, waaronder de door de gemeente aangegane of nog aan te gane overeenkomst, op te komen of daartegen enige vordering tot schadevergoeding of welke andere aanspraak dan ook te baseren, althans heeft u uw rechten daarop verwerkt. De gemeente en de beoogde kopers zouden immers onredelijk worden benadeeld, indien pas na deze (duidelijk kenbaar gemaakte) termijn alsnog tegen (het voornemen tot)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6365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Bekendmaking van het voornemen tot verkoop van een strook snippergroen aan de Kotter 16 te Brielle</meta:user-defined>
    <meta:user-defined meta:name="DCTERMS.W3CDTF/DCTERMS.available">2026-08-03</meta:user-defined>
    <meta:user-defined meta:name="DCTERMS.W3CDTF/OVERHEIDop.jaargang">2026</meta:user-defined>
    <meta:user-defined meta:name="OVERHEIDop.publicationIssue">363652</meta:user-defined>
    <meta:user-defined meta:name="OVERHEIDop.GmbID/DC.identifier">gmb-2026-363652</meta:user-defined>
    <meta:user-defined meta:name="OVERHEIDop.versieInformatie"/>
  </office:meta>
</office:document-meta>
</file>