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office:automatic-styles>
  <office:body>
    <office:text>
      <text:p text:style-name="new_page_staatscourant"/>
      <text:p text:style-name="single-kop-titel">Omgevingsvergunning - Intrekken vergunning, Oranjepolderhof 37, 2493 VC 's-Gravenhage, Oranjepolderhof 35, 2493 VC 's-Gravenhage, Oranjepolderhof 30, 2493 VC 's-Gravenhage, Oranjepolderhof 29, 2493 VC</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en Oranjepolderhof 1 tot en met 40 door het wijzigen van de voordeuren</text:p>
            <text:p text:style-name="common-al">
            
          </text:p>
            <text:p text:style-name="common-al">Ons kenmerk: VTH2026-62248</text:p>
            <text:p text:style-name="common-al">
            
          </text:p>
            <text:p text:style-name="common-al"/>
            <text:p text:style-name="common-al">
            <text:span text:style-name="nadrukvet">
              <text:span text:style-name="nadrukcur">Locatie(s):</text:span>
            </text:span>
          </text:p>
            <text:p text:style-name="common-al"> Oranjepolderhof 37, 2493 VC 's-Gravenhage, Oranjepolderhof 35, 2493 VC 's-Gravenhage, Oranjepolderhof 30, 2493 VC 's-Gravenhage, Oranjepolderhof 29, 2493 VC 's-Gravenhage, Oranjepolderhof 13, 2493 VC 's-Gravenhage, Oranjepolderhof 27, 2493 VC 's-Gravenhage, Oranjepolderhof 20, 2493 VC 's-Gravenhage, Oranjepolderhof 16, 2493 VC 's-Gravenhage, Oranjepolderhof 14, 2493 VC 's-Gravenhage, Oranjepolderhof 40, 2493 VC 's-Gravenhage, Oranjepolderhof 38, 2493 VC 's-Gravenhage, Oranjepolderhof 25, 2493 VC 's-Gravenhage, Oranjepolderhof 24, 2493 VC 's-Gravenhage, Oranjepolderhof 18, 2493 VC 's-Gravenhage, Oranjepolderhof 10, 2493 VC 's-Gravenhage, Oranjepolderhof 8, 2493 VC 's-Gravenhage, Oranjepolderhof 7, 2493 VC 's-Gravenhage, Oranjepolderhof 34, 2493 VC 's-Gravenhage, Oranjepolderhof 22, 2493 VC 's-Gravenhage, Oranjepolderhof 17, 2493 VC 's-Gravenhage, Oranjepolderhof 3, 2493 VC 's-Gravenhage, Oranjepolderhof 1, 2493 VC 's-Gravenhage, Oranjepolderhof 36, 2493 VC 's-Gravenhage, Oranjepolderhof 23, 2493 VC 's-Gravenhage, Oranjepolderhof 21, 2493 VC 's-Gravenhage, Oranjepolderhof 11, 2493 VC 's-Gravenhage, Oranjepolderhof 2, 2493 VC 's-Gravenhage, Oranjepolderhof 19, 2493 VC 's-Gravenhage, Oranjepolderhof 9, 2493 VC 's-Gravenhage, Oranjepolderhof 6, 2493 VC 's-Gravenhage, Oranjepolderhof 4, 2493 VC 's-Gravenhage, Oranjepolderhof 12, 2493 VC 's-Gravenhage, Oranjepolderhof 5, 2493 VC 's-Gravenhage, Oranjepolderhof 39, 2493 VC 's-Gravenhage, Oranjepolderhof 32, 2493 VC 's-Gravenhage, Oranjepolderhof 31, 2493 VC 's-Gravenhage, Oranjepolderhof 28, 2493 VC 's-Gravenhage, Oranjepolderhof 26, 2493 VC 's-Gravenhage, Oranjepolderhof 15, 2493 VC 's-Gravenhage, Oranjepolderhof 33, 2493 VC 's-Gravenhage</text:p>
            <text:p text:style-name="common-al"/>
            <text:p text:style-name="common-al">
            <text:span text:style-name="nadrukvet">
              <text:span text:style-name="nadrukcur">Datum bekendmaking besluit:</text:span>
            </text:span>
          </text:p>
            <text:p text:style-name="common-al">27-07-2026</text:p>
            <text:p text:style-name="common-al">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6">
              <text:list-item text:style-override="id1-3-2-1-1-26-1">
                <text:number>•</text:number>
                <text:p text:style-name="al"> naam, adres, telefoonnummer (waar u overdag bereikbaar bent) en e-mailadres;</text:p>
              </text:list-item>
              <text:list-item text:style-override="id1-3-2-1-1-26-2">
                <text:number>•</text:number>
                <text:p text:style-name="al"> de datum en handtekening;</text:p>
              </text:list-item>
              <text:list-item text:style-override="id1-3-2-1-1-26-3">
                <text:number>•</text:number>
                <text:p text:style-name="al"> een duidelijke omschrijving van het besluit waartegen u bezwaar maakt. Stuur een kopie van het besluit mee en noem het kenmerk;</text:p>
              </text:list-item>
              <text:list-item text:style-override="id1-3-2-1-1-26-4">
                <text:number>•</text:number>
                <text:p text:style-name="al"> 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
              <text:span text:style-name="nadrukcur">Meer informatie?</text:span>
            </text:span>
          </text:p>
            <text:p text:style-name="last-al">Algemene informatie over de bekendmakingen van de gemeente Den Haag vindt u op<text:a xlink:href="http://www.denhaag.nl/bekendmakingen" xlink:type="simple"> 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365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5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5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248</meta:user-defined>
    <meta:user-defined meta:name="DCTERMS.abstract">het veranderen van de woningen Oranjepolderhof 1 tot en met 40 door het wijzigen van de voordeur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Intrekken vergunning, Oranjepolderhof 37, 2493 VC 's-Gravenhage, Oranjepolderhof 35, 2493 VC 's-Gravenhage, Oranjepolderhof 30, 2493 VC 's-Gravenhage, Oranjepolderhof 29, 2493 VC</meta:user-defined>
    <meta:user-defined meta:name="DCTERMS.W3CDTF/DCTERMS.available">2026-07-29</meta:user-defined>
    <meta:user-defined meta:name="DCTERMS.W3CDTF/OVERHEIDop.jaargang">2026</meta:user-defined>
    <meta:user-defined meta:name="OVERHEIDop.publicationIssue">363650</meta:user-defined>
    <meta:user-defined meta:name="OVERHEIDop.GmbID/DC.identifier">gmb-2026-363650</meta:user-defined>
    <meta:user-defined meta:name="OVERHEIDop.versieInformatie"/>
  </office:meta>
</office:document-meta>
</file>