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realiseren van een verbouwing schuur, Rielerenkweg 4 7433AL Schalkhaar, [Diepenveen D 1780 ] Diepenveen D 17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27 juli 2026</text:span>
          </text:p>
            <text:p text:style-name="common-al">
            <text:span text:style-name="nadrukvet">Locatie:</text:span> Rielerenkweg 4 7433AL Schalkhaar, [Diepenveen D 1780 ] Diepenveen D 1780</text:p>
            <text:p text:style-name="common-al">
            <text:span text:style-name="nadrukvet">Zaakomschrijving:</text:span> het realiseren van een verbouwing schuur</text:p>
            <text:p text:style-name="common-al">
            <text:span text:style-name="nadrukvet">Zaaknummer:</text:span> Z2026-0000278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Deventer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Mail naar <text:a xlink:href="https://vergunningen@deventer.nl" xlink:type="simple">vergunningen@deventer.nl</text:a>. Wij sturen u per mail het besluit en de bijlagen. Wilt u hierbij het zaaknummer Z2026-00002783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278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36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2783</meta:user-defined>
    <meta:user-defined meta:name="DCTERMS.abstract">het realiseren van een verbouwing sc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uiten behandeling stellen van aanvraag omgevingsvergunning, het realiseren van een verbouwing schuur, Rielerenkweg 4 7433AL Schalkhaar, [Diepenveen D 1780 ] Diepenveen D 178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37</meta:user-defined>
    <meta:user-defined meta:name="OVERHEIDop.GmbID/DC.identifier">gmb-2026-363637</meta:user-defined>
    <meta:user-defined meta:name="OVERHEIDop.versieInformatie"/>
  </office:meta>
</office:document-meta>
</file>