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Grenswal 14, 5509 KB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-07-2026 heeft de gemeente Veldhoven een aanvraag omgevingsvergunning ontvangen.</text:p>
            <text:p text:style-name="common-al">De aanvraag betreft de locatie Grenswal 14, 5509 KB in Veldhoven en heeft als omschrijving "gebruiken van het tuinhuis als gastenverblijf en incidenteel voor verhuur".</text:p>
            <text:p text:style-name="common-al">De aanvraag is geregistreerd onder zaaknummer VHZ2026-01324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363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1324</meta:user-defined>
    <meta:user-defined meta:name="DCTERMS.abstract">gebruiken van het tuinhuis als gastenverblijf en incidenteel voor ver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Grenswal 14, 5509 KB Vel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36</meta:user-defined>
    <meta:user-defined meta:name="OVERHEIDop.GmbID/DC.identifier">gmb-2026-363636</meta:user-defined>
    <meta:user-defined meta:name="OVERHEIDop.versieInformatie"/>
  </office:meta>
</office:document-meta>
</file>