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omgevingsplan wijzigen tbv ontwikkelen van woningen Zuideinde 8, 2761DA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gemeente Zuidplas besloten om de beslistermijn van de aanvraag met kenmerk 2026-00014954 voor het omgevingsplan wijzigen tbv ontwikkelen van woningen op de locatie Zuideinde 8, 2761DA Zevenhuiz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6363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954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omgevingsplan wijzigen tbv ontwikkelen van woningen Zuideinde 8, 2761DA Zevenhuiz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34</meta:user-defined>
    <meta:user-defined meta:name="OVERHEIDop.GmbID/DC.identifier">gmb-2026-363634</meta:user-defined>
    <meta:user-defined meta:name="OVERHEIDop.versieInformatie"/>
  </office:meta>
</office:document-meta>
</file>