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Omgevingswet Welleveldsestraat 2,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gemeente een melding ontvangen voor 261028522 Welleveldsestraat 2 Duiven (ow) op locatie Welleveldsestraat 2, Duiven. De melding is geregistreerd onder zaaknummer Z2026-00001414. De melding betreft: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6363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3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ui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414</meta:user-defined>
    <meta:user-defined meta:name="DCTERMS.abstract">Betreft: melding op locatie Welleveldsestraat 2, Duiv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melding melding Omgevingswet Welleveldsestraat 2, Dui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32</meta:user-defined>
    <meta:user-defined meta:name="OVERHEIDop.GmbID/DC.identifier">gmb-2026-363632</meta:user-defined>
    <meta:user-defined meta:name="OVERHEIDop.versieInformatie"/>
  </office:meta>
</office:document-meta>
</file>