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Wierdeweg 11, 9912PC Leerm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7 juli 2026 een besluit genomen op de aanvraag met zaaknummer Z2026-00003772 voor het bouwkundig versterken van het pand op de locatie Wierdeweg 11, 9912PC Leermens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6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772</meta:user-defined>
    <meta:user-defined meta:name="DCTERMS.abstract">27 juli 2026 verleend voor het bouwkundig versterken van het pand op de locatie Wierdeweg 11, 9912PC Leermens.</meta:user-defined>
    <dc:language>nl</dc:language>
    <meta:user-defined meta:name="OVERHEIDop.locatietype/OVERHEIDop.gebiedsmarkering">Vlak</meta:user-defined>
    <meta:user-defined meta:name="DC.title">Kennisgeving besluit op aanvraag omgevingsvergunning Wierdeweg 11, 9912PC Leermen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629</meta:user-defined>
    <meta:user-defined meta:name="OVERHEIDop.GmbID/DC.identifier">gmb-2026-363629</meta:user-defined>
    <meta:user-defined meta:name="OVERHEIDop.versieInformatie"/>
  </office:meta>
</office:document-meta>
</file>