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t Breed 885 1025J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dichtzetten van het balkon met nieuwe kozijnen</text:p>
            <text:p text:style-name="common-al">Zaakadres: Het Breed 885 1025JE Amsterdam</text:p>
            <text:p text:style-name="common-al">Datum ontvangst: 03-06-2026</text:p>
            <text:p text:style-name="common-al">Zaaknummer: Z2026-024387</text:p>
            <text:p text:style-name="common-al">DSO-nummer: 202606030192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62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387</meta:user-defined>
    <meta:user-defined meta:name="DCTERMS.abstract">dichtzetten van het balkon met nieuwe kozij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t Breed 885 1025JE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28</meta:user-defined>
    <meta:user-defined meta:name="OVERHEIDop.GmbID/DC.identifier">gmb-2026-363628</meta:user-defined>
    <meta:user-defined meta:name="OVERHEIDop.versieInformatie"/>
  </office:meta>
</office:document-meta>
</file>