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Straatontbijt Venteweg op de locatie op 26-09-2026 tot en met 26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de Algemene plaatselijke verordening Gouda 2025 de volgende toestemming verleend:</text:p>
            <text:p text:style-name="common-al">Een burger mag het evenement Straatontbijt Venteweg organiseren in/aan/op de locatie Wethouder Venteweg op 26-09-2026.De vergunning is verzonden op 27-07-2026. Het zaaknummer van de vergunning is 1700765.</text:p>
            <text:p text:style-name="common-al">Heeft u vragen of opmerkingen over dit besluit of wilt u dit inzien? Dan kunt ons bellen op telefoonnummer 14 0182. Vraag naar Team Vergunningen en Crisisbeheersing. Als u het niet eens bent met het besluit kunt binnen 6 weken na 27-07-2026 of na verzending bezwaar maken.</text:p>
            <text:p text:style-name="last-al">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6362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2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2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16383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Straatontbijt Venteweg op de locatie op 26-09-2026 tot en met 26-09-2026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27</meta:user-defined>
    <meta:user-defined meta:name="OVERHEIDop.GmbID/DC.identifier">gmb-2026-363627</meta:user-defined>
    <meta:user-defined meta:name="OVERHEIDop.versieInformatie"/>
  </office:meta>
</office:document-meta>
</file>