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ouwen van een bedrijfspand op de locatie Parallelweg 11 te Alblasserdam zaaknummer 9003686987</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verbouwen van een bedrijfspand op de locatie Parallelweg 11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6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636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bouwen van een bedrijfspand op de locatie Parallelweg 11 te Alblasserdam zaaknummer 9003686987</meta:user-defined>
    <meta:user-defined meta:name="DCTERMS.W3CDTF/DCTERMS.available">2026-07-29</meta:user-defined>
    <meta:user-defined meta:name="DCTERMS.W3CDTF/OVERHEIDop.jaargang">2026</meta:user-defined>
    <meta:user-defined meta:name="OVERHEIDop.publicationIssue">363622</meta:user-defined>
    <meta:user-defined meta:name="OVERHEIDop.GmbID/DC.identifier">gmb-2026-363622</meta:user-defined>
    <meta:user-defined meta:name="OVERHEIDop.versieInformatie"/>
  </office:meta>
</office:document-meta>
</file>