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bouwafvalcontainer 24-05-2026 tm 15-09-2026 - op de parkeerstrook nabij Rietpol 104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op de parkeerstrook nabij Rietpol 104 Drachten, Het plaatsen van een bouwafvalcontainer 24-05-2026 tm 15-09-2026, Z2026-00001563, datum bekendmaking: 27 juli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36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63</meta:user-defined>
    <meta:user-defined meta:name="DCTERMS.abstract">Verleende omgevingsvergunning, op de parkeerstrook nabij Rietpol 104 Drachten, Het plaatsen van een bouwafvalcontainer 24-05-2026 tm 15-09-2026, zaaknummer: Z2026-00001563, datum bekendmaking: 27 juli 2026</meta:user-defined>
    <dc:language>nl</dc:language>
    <meta:user-defined meta:name="OVERHEIDop.locatietype/OVERHEIDop.gebiedsmarkering">Punt</meta:user-defined>
    <meta:user-defined meta:name="DC.title">Gemeente Smallingerland - verlening omgevingsvergunning - Het plaatsen van een bouwafvalcontainer 24-05-2026 tm 15-09-2026 - op de parkeerstrook nabij Rietpol 104 Drachten</meta:user-defined>
    <meta:user-defined meta:name="DCTERMS.W3CDTF/DCTERMS.available">2026-07-29</meta:user-defined>
    <meta:user-defined meta:name="DCTERMS.W3CDTF/OVERHEIDop.jaargang">2026</meta:user-defined>
    <meta:user-defined meta:name="OVERHEIDop.publicationIssue">363600</meta:user-defined>
    <meta:user-defined meta:name="OVERHEIDop.GmbID/DC.identifier">gmb-2026-363600</meta:user-defined>
    <meta:user-defined meta:name="OVERHEIDop.versieInformatie"/>
  </office:meta>
</office:document-meta>
</file>