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PV Standplaatsvergunning - Intrekken - Henseniusplein te Venray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nseniusplein te Venray </text:span>- Standplaats individueel - Intrekken op eigen verzoek, Twisted Chimney Cake (chimney cake, chimney cone) - zaaknummer Z2026-00007675 <text:span text:style-name="nadrukvet">Type standplaats:</text:span> Vaste standplaats</text:p>
            <text:p text:style-name="common-al"/>
            <text:p text:style-name="common-al">Het besluit is verzonden op 27 juli 2026. U kunt deze stukken op afspraak <text:span text:style-name="nadrukvet">inzien</text:span>.</text:p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het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6358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enray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7675</meta:user-defined>
    <meta:user-defined meta:name="DCTERMS.abstract">Betreft: Beschikking op aanvraag Standplaats individueel - Henseniusplein te Venray</meta:user-defined>
    <dc:language>nl</dc:language>
    <meta:user-defined meta:name="OVERHEIDop.locatietype/OVERHEIDop.gebiedsmarkering">Punt</meta:user-defined>
    <meta:user-defined meta:name="DC.title">APV Standplaatsvergunning - Intrekken - Henseniusplein te Venray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3588</meta:user-defined>
    <meta:user-defined meta:name="OVERHEIDop.GmbID/DC.identifier">gmb-2026-363588</meta:user-defined>
    <meta:user-defined meta:name="OVERHEIDop.versieInformatie"/>
  </office:meta>
</office:document-meta>
</file>