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Dorpsstraat 8, 6986AM Angerlo het wijzigen van de bestemming detailhandel naar wo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een besluit genomen op de aanvraag met zaaknummer Z2026-00001470 voor een omgevingsvergunning op locatie Dorpsstraat 8, 6986AM Angerlo. De aanvraag is buiten behandeling gelaten. Het besluit betreft de volgende onderdel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7 septem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6358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8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70</meta:user-defined>
    <dc:language>nl</dc:language>
    <meta:user-defined meta:name="OVERHEIDop.locatietype/OVERHEIDop.gebiedsmarkering">Vlak</meta:user-defined>
    <meta:user-defined meta:name="DC.title">Kennisgeving besluit op aanvraag omgevingsvergunning Dorpsstraat 8, 6986AM Angerlo het wijzigen van de bestemming detailhandel naar won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81</meta:user-defined>
    <meta:user-defined meta:name="OVERHEIDop.GmbID/DC.identifier">gmb-2026-363581</meta:user-defined>
    <meta:user-defined meta:name="OVERHEIDop.versieInformatie"/>
  </office:meta>
</office:document-meta>
</file>