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van een bijgebouw, Bronbeekstraat 10, 7151 EJ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is een aanvraag ontvangen voor het plaatsen van een bijgebouw op locatie Bronbeekstraat 10, 7151 EJ Eibergen. De aanvraag is geregistreerd onder zaaknummer Z2026-00001371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356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6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71</meta:user-defined>
    <meta:user-defined meta:name="DCTERMS.abstract">Betreft: Aanvraag op locatie Bronbeekstraat 10, 7151EJ Eibergen</meta:user-defined>
    <dc:language>nl</dc:language>
    <meta:user-defined meta:name="OVERHEIDop.locatietype/OVERHEIDop.gebiedsmarkering">Vlak</meta:user-defined>
    <meta:user-defined meta:name="DC.title">Aanvraag vergunning voor plaatsen van een bijgebouw, Bronbeekstraat 10, 7151 EJ Eiber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68</meta:user-defined>
    <meta:user-defined meta:name="OVERHEIDop.GmbID/DC.identifier">gmb-2026-363568</meta:user-defined>
    <meta:user-defined meta:name="OVERHEIDop.versieInformatie"/>
  </office:meta>
</office:document-meta>
</file>