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alcoholwetvergunning - Bistro Bar Jansen &amp; Jansen - Markt 23, 5482NE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7 juli 2026 besloten om een aangevraagde alcoholwetvergunning voor het adres Markt 23, 5482NE Schijndel te verlenen. </text:p>
            <text:p text:style-name="common-al"/>
            <text:p text:style-name="common-al">
            <text:span text:style-name="nadrukvet"> Gegevens aanvraag</text:span>
          </text:p>
            <text:p text:style-name="common-al"> Omschrijving: Bistro Bar Jansen &amp; Jansen</text:p>
            <text:p text:style-name="common-al"> Locatie: Markt 23, 5482NE Schijndel</text:p>
            <text:p text:style-name="common-al"> Zaaknummer: ALC-2026-1831</text:p>
            <text:p text:style-name="common-al"> 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ALC-2026-183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35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ALC-2026-1831</meta:user-defined>
    <meta:user-defined meta:name="DCTERMS.abstract">Gemeente Meierijstad - te verlenen - alcoholwetvergunning - Bistro Bar Jansen &amp; Jansen - Markt 23, 5482NE Schijndel</meta:user-defined>
    <dc:language>nl</dc:language>
    <meta:user-defined meta:name="OVERHEIDop.locatietype/OVERHEIDop.gebiedsmarkering">Adres</meta:user-defined>
    <meta:user-defined meta:name="DC.title">Gemeente Meierijstad - te verlenen - alcoholwetvergunning - Bistro Bar Jansen &amp; Jansen - Markt 23, 5482NE Schijndel</meta:user-defined>
    <meta:user-defined meta:name="DCTERMS.W3CDTF/DCTERMS.available">2026-07-29</meta:user-defined>
    <meta:user-defined meta:name="DCTERMS.W3CDTF/OVERHEIDop.jaargang">2026</meta:user-defined>
    <meta:user-defined meta:name="OVERHEIDop.publicationIssue">363561</meta:user-defined>
    <meta:user-defined meta:name="OVERHEIDop.GmbID/DC.identifier">gmb-2026-363561</meta:user-defined>
    <meta:user-defined meta:name="OVERHEIDop.versieInformatie"/>
  </office:meta>
</office:document-meta>
</file>