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drie appartementsrechten, Acaciastraat 1 (nevenadres), 1B, 1C, 1D, 3551BD Utrecht, GU-Z2026-006260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Acaciastraat 1 (nevenadres), 1B, 1C, 1D, 3551BD Utrecht</text:p>
            <text:p text:style-name="common-al">De aanvraag betreft een vergunning voor het kadastraal splitsen van een gebouw in drie appartementsrechten</text:p>
            <text:p text:style-name="common-al">Ons kenmerk: GU-Z2026-0062604</text:p>
            <text:p text:style-name="common-al">Datum ontvangst aanvraag: 21 juli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5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2604</meta:user-defined>
    <meta:user-defined meta:name="DCTERMS.abstract">Aanvraag vergunning voor het kadastraal splitsen van een gebouw in drie appartementsrechten, Acaciastraat 1 (nevenadres), 1B, 1C, 1D, 3551BD Utrecht, GU-Z2026-006260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drie appartementsrechten, Acaciastraat 1 (nevenadres), 1B, 1C, 1D, 3551BD Utrecht, GU-Z2026-0062604</meta:user-defined>
    <meta:user-defined meta:name="DCTERMS.W3CDTF/DCTERMS.available">2026-07-29</meta:user-defined>
    <meta:user-defined meta:name="DCTERMS.W3CDTF/OVERHEIDop.jaargang">2026</meta:user-defined>
    <meta:user-defined meta:name="OVERHEIDop.publicationIssue">363559</meta:user-defined>
    <meta:user-defined meta:name="OVERHEIDop.GmbID/DC.identifier">gmb-2026-363559</meta:user-defined>
    <meta:user-defined meta:name="OVERHEIDop.versieInformatie"/>
  </office:meta>
</office:document-meta>
</file>