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Goudsbergen 2, Castricum, het aanleggen van een uitweg en looppad (bij Rijksmonument), verzenddatum 27 juli 2026 (Z2026-000056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het aanleggen of veranderen van een uitweg</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635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600</meta:user-defined>
    <meta:user-defined meta:name="DCTERMS.abstract">Goudsbergen 2, Castricum, het aanleggen van een uitweg en looppad (bij Rijksmonument), verzenddatum 27 juli 2026 (Z2026-00005600)</meta:user-defined>
    <dc:language>nl</dc:language>
    <meta:user-defined meta:name="OVERHEIDop.locatietype/OVERHEIDop.gebiedsmarkering">Vlak</meta:user-defined>
    <meta:user-defined meta:name="DC.title">Gemeente Castricum, aanvraag omgevingsvergunning (regulier) verleend, Goudsbergen 2, Castricum, het aanleggen van een uitweg en looppad (bij Rijksmonument), verzenddatum 27 juli 2026 (Z2026-00005600)</meta:user-defined>
    <meta:user-defined meta:name="DCTERMS.W3CDTF/DCTERMS.available">2026-07-29</meta:user-defined>
    <meta:user-defined meta:name="DCTERMS.W3CDTF/OVERHEIDop.jaargang">2026</meta:user-defined>
    <meta:user-defined meta:name="OVERHEIDop.publicationIssue">363558</meta:user-defined>
    <meta:user-defined meta:name="OVERHEIDop.GmbID/DC.identifier">gmb-2026-363558</meta:user-defined>
    <meta:user-defined meta:name="OVERHEIDop.versieInformatie"/>
  </office:meta>
</office:document-meta>
</file>