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Castricum, verleende evenementenvergunning (Horeca) Kermis Akersloot 2026 van 31 juli 2026 t/m 3 augustus 2026h, Kerklaan 20, 1921BL Akersloot, verzenddatum 27 juli 2026 (Z2026-0000524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6351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1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1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245</meta:user-defined>
    <meta:user-defined meta:name="DCTERMS.abstract">evenementenvergunning (Horeca) Kermis Akersloot 2026Kerklaan 20, 1921BL Akersloot, verzenddatum 27 juli 2026 (Z2026-00005245)</meta:user-defined>
    <dc:language>nl</dc:language>
    <meta:user-defined meta:name="OVERHEIDop.locatietype/OVERHEIDop.gebiedsmarkering">Punt</meta:user-defined>
    <meta:user-defined meta:name="DC.title">Gemeente Castricum, verleende evenementenvergunning (Horeca) Kermis Akersloot 2026 van 31 juli 2026 t/m 3 augustus 2026h, Kerklaan 20, 1921BL Akersloot, verzenddatum 27 juli 2026 (Z2026-00005245)</meta:user-defined>
    <meta:user-defined meta:name="DCTERMS.W3CDTF/DCTERMS.available">2026-07-29</meta:user-defined>
    <meta:user-defined meta:name="DCTERMS.W3CDTF/OVERHEIDop.jaargang">2026</meta:user-defined>
    <meta:user-defined meta:name="OVERHEIDop.publicationIssue">363510</meta:user-defined>
    <meta:user-defined meta:name="OVERHEIDop.GmbID/DC.identifier">gmb-2026-363510</meta:user-defined>
    <meta:user-defined meta:name="OVERHEIDop.versieInformatie"/>
  </office:meta>
</office:document-meta>
</file>