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(afmeren) van een nieuwe woonark ter vervanging van een bestaande woonark</text:p>
            <text:p text:style-name="common-al">Zaakadres: Zuideinde 387D</text:p>
            <text:p text:style-name="common-al">Datum ontvangst: 09-07-2026</text:p>
            <text:p text:style-name="common-al">Zaaknummer: Z2026-030551</text:p>
            <text:p text:style-name="common-al">DSO-nummer: 20260709014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50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0551</meta:user-defined>
    <meta:user-defined meta:name="DCTERMS.abstract">plaatsen (afmeren) van een nieuwe woonark ter vervanging van een bestaande woonark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08</meta:user-defined>
    <meta:user-defined meta:name="OVERHEIDop.GmbID/DC.identifier">gmb-2026-363508</meta:user-defined>
    <meta:user-defined meta:name="OVERHEIDop.versieInformatie"/>
  </office:meta>
</office:document-meta>
</file>