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taramstraat 13C 1095G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 met een dakterras op de vierde verdieping van het gebouw</text:p>
            <text:p text:style-name="common-al">Zaakadres: Mataramstraat 13C 1095GH Amsterdam</text:p>
            <text:p text:style-name="common-al">Datum ontvangst: 30-06-2026</text:p>
            <text:p text:style-name="common-al">Zaaknummer: Z2026-028775</text:p>
            <text:p text:style-name="common-al">DSO-nummer: 202606300066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50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0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0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775</meta:user-defined>
    <meta:user-defined meta:name="DCTERMS.abstract">realiseren van een dakopbouw met een dakterras op de vierde verdieping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ataramstraat 13C 1095GH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07</meta:user-defined>
    <meta:user-defined meta:name="OVERHEIDop.GmbID/DC.identifier">gmb-2026-363507</meta:user-defined>
    <meta:user-defined meta:name="OVERHEIDop.versieInformatie"/>
  </office:meta>
</office:document-meta>
</file>