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7-07-2026 hebben wij een aanvraag reguliere omgevingsvergunning voor het kappen van bomen onder de hoogspanningsverbinding op het adres nabij Hochtweg 3 Markelo, [Markelo O 1220 ] ontvangen. Deze aanvraag staat ingeschreven onder zaaknummer 0000110606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07-2026 00:00 hebben wij een aanvraag Omgevingsvergunning enkelvoudig (regulier) ontvangen. De aanvraag heeft betrekking op de onderde(e)l(en):</text:p>
            <text:p text:style-name="common-al"/>
            <text:p text:style-name="common-al">Omgevingsplanactiviteit vellen van houtopstan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6350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106067</meta:user-defined>
    <meta:user-defined meta:name="DCTERMS.abstract">het kappen van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27-07-2026 hebben wij een aanvraag reguliere omgevingsvergunning voor het kappen van bomen onder de hoogspanningsverbinding op het adres nabij Hochtweg 3 Markelo, [Markelo O 1220 ] ontvangen. Deze aanvraag staat ingeschreven onder zaaknummer 00001106067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00</meta:user-defined>
    <meta:user-defined meta:name="OVERHEIDop.GmbID/DC.identifier">gmb-2026-363500</meta:user-defined>
    <meta:user-defined meta:name="OVERHEIDop.versieInformatie"/>
  </office:meta>
</office:document-meta>
</file>