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vervangen van de garagedeur door een gevelpui, Hekendorpstraat 40 2729BC Zoetermeer op 22-07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-07-2026 is een aanvraag Omgevingsvergunning ontvangen voor het vervangen van de garagedeur door een gevelpui op locatie Hekendorpstraat 40 2729BC Zoetermeer. De aanvraag is geregistreerd onder zaaknummer 2026-104172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6348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8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8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04172</meta:user-defined>
    <meta:user-defined meta:name="DCTERMS.abstract">het vervangen van de garagedeur door een gevelpui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voor het vervangen van de garagedeur door een gevelpui, Hekendorpstraat 40 2729BC Zoetermeer op 22-07-202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483</meta:user-defined>
    <meta:user-defined meta:name="OVERHEIDop.GmbID/DC.identifier">gmb-2026-363483</meta:user-defined>
    <meta:user-defined meta:name="OVERHEIDop.versieInformatie"/>
  </office:meta>
</office:document-meta>
</file>