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dakkapel op het voordakvlak en dakopbouw op het achterdakvlak +, Runstraat 13, 3522RE Utrecht, GU-Z2026-00535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unstraat 13, 3522RE Utrecht</text:p>
            <text:p text:style-name="common-al">GU-Z2026-0053535</text:p>
            <text:p text:style-name="common-al">Toelichting: het bouwen van dakkapel op het voordakvlak en dakopbouw op het achterdakvlak +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7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347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7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7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3535</meta:user-defined>
    <meta:user-defined meta:name="DCTERMS.abstract">Toelichting: het bouwen van dakkapel op het voordakvlak en dakopbouw op het achterdakvlak +</meta:user-defined>
    <dc:language>nl</dc:language>
    <meta:user-defined meta:name="OVERHEIDop.locatietype/OVERHEIDop.gebiedsmarkering">Vlak</meta:user-defined>
    <meta:user-defined meta:name="DC.title">Verleende Omgevingsvergunning, het bouwen van dakkapel op het voordakvlak en dakopbouw op het achterdakvlak +, Runstraat 13, 3522RE Utrecht, GU-Z2026-0053535</meta:user-defined>
    <meta:user-defined meta:name="OVERHEIDop.datumEindeReactietermijn">2026-09-07</meta:user-defined>
    <meta:user-defined meta:name="OVERHEIDop.terinzageleggingBG">https://jeleefomgeving.nl/inzien/002220647/52e998d8-4ee2-44da-a942-476357af9758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473</meta:user-defined>
    <meta:user-defined meta:name="OVERHEIDop.GmbID/DC.identifier">gmb-2026-363473</meta:user-defined>
    <meta:user-defined meta:name="OVERHEIDop.versieInformatie"/>
  </office:meta>
</office:document-meta>
</file>