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omgevingsplan) Morsweg 23-01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hebben wij een aanvraag ontvangen voor het plaatsen van een logo op meerdere kanten van het pand en bestickering op het raam op de locatie Morsweg 23-01 in Rijssen. De aanvraag is geregistreerd onder zaaknummer Z2026-00002711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6346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6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6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jssen-Ho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2711</meta:user-defined>
    <meta:user-defined meta:name="DCTERMS.abstract">Morsweg 23-01 in Rijssen, het plaatsen van een logo op meerdere kanten van het pand en bestickering op het raam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 ontvangst aanvraag omgevingsvergunning (omgevingsplan) Morsweg 23-01 in Rijss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3462</meta:user-defined>
    <meta:user-defined meta:name="OVERHEIDop.GmbID/DC.identifier">gmb-2026-363462</meta:user-defined>
    <meta:user-defined meta:name="OVERHEIDop.versieInformatie"/>
  </office:meta>
</office:document-meta>
</file>