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0506, perceel GTD01 A 4298 ten westen van Peuzelaar 2a te Geertrui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gemeente heeft op 27 juli 2026 een besluit tot verlenging van de proceduregenomen op de aanvraag met zaaknummer Z2026-00000506 voor bouwen tuinhuis en plaatsen poort op locatie perceel GTD01 A 4298 ten westen van Peuzelaar 2a te Geertruidenberg. De procedure is verlengd met een termijn van zes we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6346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6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6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0506</meta:user-defined>
    <meta:user-defined meta:name="DCTERMS.abstract">Betreft: beschikking verlenging beslistermijn op locatie perceel GTD01 A 4298 ten westen van Peuzelaar 2a te Geertruidenberg</meta:user-defined>
    <dc:language>nl</dc:language>
    <meta:user-defined meta:name="OVERHEIDop.locatietype/OVERHEIDop.gebiedsmarkering">Vlak</meta:user-defined>
    <meta:user-defined meta:name="DC.title">Kennisgeving termijnverlenging Z2026-00000506, perceel GTD01 A 4298 ten westen van Peuzelaar 2a te Geertruidenbe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61</meta:user-defined>
    <meta:user-defined meta:name="OVERHEIDop.GmbID/DC.identifier">gmb-2026-363461</meta:user-defined>
    <meta:user-defined meta:name="OVERHEIDop.versieInformatie"/>
  </office:meta>
</office:document-meta>
</file>