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Twijnderslaan 3 2012BG Haarlem, 0392-2026-0082674, plaatsen zonnepanelen, verzonden 27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6345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82674</meta:user-defined>
    <meta:user-defined meta:name="DCTERMS.abstract">plaatsen zonnepanel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Twijnderslaan 3 2012BG Haarlem, 0392-2026-0082674, plaatsen zonnepanelen, verzonden 27-07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57</meta:user-defined>
    <meta:user-defined meta:name="OVERHEIDop.GmbID/DC.identifier">gmb-2026-363457</meta:user-defined>
    <meta:user-defined meta:name="OVERHEIDop.versieInformatie"/>
  </office:meta>
</office:document-meta>
</file>