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kappen van 10 bomen en herplanting in de Smallevaert aan Verzoeklocatie 2026030300263, Loon op Zand (LOO00) M 20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30300263, Loon op Zand (LOO00) M 2015,</text:span> het kappen van 10 bomen en herplanting in de Smallevaert (0809Z2604946 verzonden 27-07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345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5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5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809Z2604946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Toestemming voor het kappen van 10 bomen en herplanting in de Smallevaert aan Verzoeklocatie 2026030300263, Loon op Zand (LOO00) M 2015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51</meta:user-defined>
    <meta:user-defined meta:name="OVERHEIDop.GmbID/DC.identifier">gmb-2026-363451</meta:user-defined>
    <meta:user-defined meta:name="OVERHEIDop.versieInformatie"/>
  </office:meta>
</office:document-meta>
</file>