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Ruysdaelstraat 92 - 94 1071X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Ruysdaelstraat 92 - 94 1071XH Amsterdam</text:p>
            <text:p text:style-name="common-al">Datum ontvangst: 21-07-2026</text:p>
            <text:p text:style-name="common-al">Zaaknummer: Z2026-03231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44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4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44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2319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splitsingsvergunning Ruysdaelstraat 92 - 94 1071XH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448</meta:user-defined>
    <meta:user-defined meta:name="OVERHEIDop.GmbID/DC.identifier">gmb-2026-363448</meta:user-defined>
    <meta:user-defined meta:name="OVERHEIDop.versieInformatie"/>
  </office:meta>
</office:document-meta>
</file>