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2-2-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2-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2-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2-4-5">
      <text:list-level-style-bullet text:bullet-char="•" text:level="1">
        <style:list-level-properties text:min-label-width="10mm"/>
      </text:list-level-style-bullet>
    </text:list-style>
    <text:list-style style:name="id1-3-2-1-1-2-4-5-1">
      <text:list-level-style-bullet text:bullet-char="•" text:level="1">
        <style:list-level-properties text:min-label-width="10mm"/>
      </text:list-level-style-bullet>
    </text:list-style>
    <text:list-style style:name="id1-3-2-1-1-2-4-5-2">
      <text:list-level-style-bullet text:bullet-char="•" text:level="1">
        <style:list-level-properties text:min-label-width="10mm"/>
      </text:list-level-style-bullet>
    </text:list-style>
    <text:list-style style:name="id1-3-2-1-1-2-5">
      <text:list-level-style-bullet style:num-suffix="" text:bullet-char="​" text:level="1">
        <style:list-level-properties text:min-label-width="10mm"/>
      </text:list-level-style-bullet>
    </text:list-style>
    <text:list-style style:name="id1-3-2-1-1-2-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Voornemen tot het aangaan van een publiek-private samenwerking en het sluiten van een bouwclaimovereenkomst (Gewijzigde partij)</text:p>
      <text:section text:name="zakelijke-mededeling_id1-3-2" text:style-name="zakelijke-mededeling">
        <text:section text:name="zakelijke-mededeling-tekst_id1-3-2-1" text:style-name="zakelijke-mededeling-tekst">
          <text:section text:name="tekst_id1-3-2-1-1" text:style-name="tekst">
            <text:p text:style-name="common-al">De gemeente Harderwijk (hierna: de Gemeente) geeft hierbij uitvoering aan het arrest van de Hoge Raad d.d. 26 november 2021 (ECLI:NL:HR:2021:1778, het 'Didam-arrest').</text:p>
            <text:list text:style-name="id1-3-2-1-1-2">
              <text:list-item text:style-override="id1-3-2-1-1-2-1">
                <text:number>1.</text:number>
                <text:p text:style-name="al">
                <text:span text:style-name="nadrukvet">Achtergrond en eerdere publicatie</text:span>
              </text:p>
                <text:p text:style-name="al">Op 9 juni 2022 heeft de Gemeente het voornemen gepubliceerd (nr. 261171) om een publiek-private samenwerking aan te gaan en daarvoor bouwclaimovereenkomst te sluiten met BPD Ontwikkeling B.V. en Veldboom Vastgoed B.V. voor de ontwikkeling van gronden gelegen aan en nabij Weiburglaan en Westermeenweg, tezamen groot ca. 7,8 ha, ten behoeve van de gebiedsontwikkeling van het gebied rondom het trein- en busstation Harderwijk, ook wel bekend als project Nieuw Weiburg. </text:p>
                <text:p text:style-name="al">Door een wijziging aan de zijde van één van de oorspronkelijke marktpartijen, is de beoogde partijstelling gewijzigd. De Gemeente is voornemens de overeenkomst thans aan te gaan met de hieronder genoemde partijen.</text:p>
                <text:p text:style-name="al"/>
              </text:list-item>
              <text:list-item text:style-override="id1-3-2-1-1-2-2">
                <text:number>2.</text:number>
                <text:p text:style-name="al">
                <text:span text:style-name="nadrukvet">De beoogde contractpartijen</text:span>
              </text:p>
                <text:p text:style-name="al">De Gemeente is voornemens de bouwclaimovereenkomst te sluiten met:</text:p>
                <text:p text:style-name="al">Een consortium bestaande uit:</text:p>
                <text:list text:style-name="id1-3-2-1-1-2-2-5">
                  <text:list-item text:style-override="id1-3-2-1-1-2-2-5-1">
                    <text:number>1.</text:number>
                    <text:p text:style-name="al">BPD Ontwikkeling B.V., statutair gevestigd te Amsterdam ,</text:p>
                  </text:list-item>
                  <text:list-item text:style-override="id1-3-2-1-1-2-2-5-2">
                    <text:number>2.</text:number>
                    <text:p text:style-name="al">Van Rhijn Wonen B.V., statutair gevestigd te Katwijk (ter vervanging van Veldboom Vastgoed B.V.),</text:p>
                    <text:p text:style-name="al">hierna tezamen: ‘het Consortium’.</text:p>
                  </text:list-item>
                </text:list>
              </text:list-item>
              <text:list-item text:style-override="id1-3-2-1-1-2-3">
                <text:number>3.</text:number>
                <text:p text:style-name="al">
                <text:span text:style-name="nadrukvet">Objectinformatie en projectomschrijving</text:span>
              </text:p>
                <text:p text:style-name="al">De bouwclaimovereenkomst heeft betrekking op de gronden gelegen aan en nabij Weiburglaan en Westermeenweg, tezamen groot ca. 7,8 ha, ten behoeve van de gebiedsontwikkeling van het gebied rondom het trein- en busstation Harderwijk, ook wel bekend als project Nieuw Weiburg. </text:p>
                <text:p text:style-name="al"/>
              </text:list-item>
              <text:list-item text:style-override="id1-3-2-1-1-2-4">
                <text:number>4.</text:number>
                <text:p text:style-name="al">
                <text:span text:style-name="nadrukvet">Motivering</text:span>
              </text:p>
                <text:p text:style-name="al">De Gemeente is van mening dat er op basis van de volgende objectieve, toetsbare en redelijke criteria slechts één serieuze gegadigde (namelijk: het Consortium) in aanmerking komt voor deze overeenkomst.</text:p>
                <text:p text:style-name="al"/>
                <text:list text:style-name="id1-3-2-1-1-2-4-5">
                  <text:list-item text:style-override="id1-3-2-1-1-2-4-5-1">
                    <text:number>•</text:number>
                    <text:p text:style-name="al">Eigendomspositie en afspraken met eigenaren: BPD heeft gronden in eigendom binnen het plangebied die essentieel zijn voor de integrale realisatie van het project. Van Rhijn heeft de contractuele positie van Veldboom met de andere grondeigenaren binnen het plangebied overgenomen, wiens gronden eveneens essentieel zijn voor de integrale realisatie van het project. De betreffende grondeigenaren zijn slechts bereid hun gronden ter beschikking te stellen ten behoeve van het project indien Van Rhijn Wonen die ontwikkeling zal uitvoeren;</text:p>
                  </text:list-item>
                  <text:list-item text:style-override="id1-3-2-1-1-2-4-5-2">
                    <text:number>•</text:number>
                    <text:p text:style-name="al">Integrale ontwikkeling: De beoogde ontwikkeling kan technisch en economisch uitsluitend als één samenhangend geheel worden uitgevoerd, waarbij de inbreng van de voornoemde gronden van deze specifieke partijen noodzakelijk is.</text:p>
                  </text:list-item>
                </text:list>
              </text:list-item>
              <text:list-item text:style-override="id1-3-2-1-1-2-5">
                <text:number/>
                <text:p text:style-name="al">Gelet op het voorgaande is de Gemeente van mening dat BPD Ontwikkeling B.V. en Van Rhijn Wonen B.V. als enige serieuze gegadigden voor de koop in aanmerking komen. Alleen zij zijn, gelet op hun grondpositie respectievelijk afspraken met derden, in staat om de door de Gemeente gewenste integrale ontwikkeling van het project Nieuw Weiburg uit te kunnen voeren.</text:p>
                <text:p text:style-name="al"/>
              </text:list-item>
              <text:list-item text:style-override="id1-3-2-1-1-2-6">
                <text:number>5.</text:number>
                <text:p text:style-name="al">
                <text:span text:style-name="nadrukvet">Vervalmijn</text:span>
              </text:p>
                <text:p text:style-name="al">Als u het niet eens bent met dit voornemen, dient u dit uiterlijk binnen twintig (20) kalenderdagen na de dag van publicatie een kort geding tegen dit voornemen aanhangig te maken bij de Rechtbank Gelderland.</text:p>
                <text:p text:style-name="al">Na het verstrijken van deze termijn is het niet meer mogelijk om aanspraak te maken op het voornemen tot en het sluiten van de samenwerkingsovereenkomst. De Gemeente en het Consortium zouden daardoor immers onredelijk worden benadeeld. </text:p>
              </text:list-item>
            </text:list>
            <text:p text:style-name="last-al">Voor nadere inlichtingen kunt u zich vanaf 24 augustus 2026 wenden tot de heer B. Leijdes, projectleider Nieuw Weiburg via telefoonnummer 0341 411 441 of per e-mail: <text:a xlink:href="mailto:b.leijdes@harderwijk.nl" xlink:type="simple"><text:span text:style-name="nadrukondlijn">b.leijdes@harderwijk.nl</text:spa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rwijk</text:p>
            </table:table-cell>
            <table:table-cell office:value-type="string" table:style-name="header.C">
              <text:p text:style-name="headerright"><text:span text:style-name="nr">Nr. 363441</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441</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441</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Harderwijk</meta:user-defined>
    <meta:user-defined meta:name="OVERHEID.Informatietype/DC.type">officiële publicatie</meta:user-defined>
    <meta:user-defined meta:name="OVERHEID.Gemeente/DCTERMS.publisher">Harderwijk</meta:user-defined>
    <meta:user-defined meta:name="OVERHEID.Gemeente/OVERHEID.authority">Harderwijk</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Weg</meta:user-defined>
    <meta:user-defined meta:name="DC.title">Voornemen tot het aangaan van een publiek-private samenwerking en het sluiten van een bouwclaimovereenkomst (Gewijzigde partij)</meta:user-defined>
    <meta:user-defined meta:name="DCTERMS.W3CDTF/DCTERMS.available">2026-08-21</meta:user-defined>
    <meta:user-defined meta:name="DCTERMS.W3CDTF/OVERHEIDop.jaargang">2026</meta:user-defined>
    <meta:user-defined meta:name="OVERHEIDop.publicationIssue">363441</meta:user-defined>
    <meta:user-defined meta:name="OVERHEIDop.GmbID/DC.identifier">gmb-2026-363441</meta:user-defined>
    <meta:user-defined meta:name="OVERHEIDop.versieInformatie"/>
  </office:meta>
</office:document-meta>
</file>